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10000201000003640000007F4729724D3B75DBA6.png" manifest:media-type="image/png"/>
  <manifest:file-entry manifest:full-path="Pictures/10000201000001190000003B6F00793DFB8F98CE.png" manifest:media-type="image/png"/>
  <manifest:file-entry manifest:full-path="Pictures/10000000000004C900000033B2D87FD235E91AA9.png" manifest:media-type="image/png"/>
  <manifest:file-entry manifest:full-path="Pictures/100002010000016F00000046AF6A56A144BE8177.png" manifest:media-type="image/png"/>
  <manifest:file-entry manifest:full-path="Pictures/10000000000003FA000000CABF04FFB4FD964386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00.69pt"/>
    </style:style>
    <style:style style:name="co2" style:family="table-column">
      <style:table-column-properties fo:break-before="auto" style:column-width="70.16pt"/>
    </style:style>
    <style:style style:name="co3" style:family="table-column">
      <style:table-column-properties fo:break-before="auto" style:column-width="119.45pt"/>
    </style:style>
    <style:style style:name="co4" style:family="table-column">
      <style:table-column-properties fo:break-before="auto" style:column-width="115.31pt"/>
    </style:style>
    <style:style style:name="co5" style:family="table-column">
      <style:table-column-properties fo:break-before="auto" style:column-width="357.7pt"/>
    </style:style>
    <style:style style:name="co6" style:family="table-column">
      <style:table-column-properties fo:break-before="auto" style:column-width="328.51pt"/>
    </style:style>
    <style:style style:name="ro1" style:family="table-row">
      <style:table-row-properties style:row-height="15pt" fo:break-before="auto" style:use-optimal-row-height="false"/>
    </style:style>
    <style:style style:name="ro2" style:family="table-row">
      <style:table-row-properties style:row-height="89.26pt" fo:break-before="auto" style:use-optimal-row-height="false"/>
    </style:style>
    <style:style style:name="ro3" style:family="table-row">
      <style:table-row-properties style:row-height="19.5pt" fo:break-before="auto" style:use-optimal-row-height="false"/>
    </style:style>
    <style:style style:name="ro4" style:family="table-row">
      <style:table-row-properties style:row-height="15pt" fo:break-before="auto" style:use-optimal-row-height="true"/>
    </style:style>
    <style:style style:name="ro5" style:family="table-row">
      <style:table-row-properties style:row-height="65.25pt" fo:break-before="auto" style:use-optimal-row-height="false"/>
    </style:style>
    <style:style style:name="ro6" style:family="table-row">
      <style:table-row-properties style:row-height="29.99pt" fo:break-before="auto" style:use-optimal-row-height="false"/>
    </style:style>
    <style:style style:name="ro7" style:family="table-row">
      <style:table-row-properties style:row-height="39.74pt" fo:break-before="auto" style:use-optimal-row-height="false"/>
    </style:style>
    <style:style style:name="ro8" style:family="table-row">
      <style:table-row-properties style:row-height="40.51pt" fo:break-before="auto" style:use-optimal-row-height="false"/>
    </style:style>
    <style:style style:name="ro9" style:family="table-row">
      <style:table-row-properties style:row-height="23.24pt" fo:break-before="auto" style:use-optimal-row-height="false"/>
    </style:style>
    <style:style style:name="ro10" style:family="table-row">
      <style:table-row-properties style:row-height="15.76pt" fo:break-before="auto" style:use-optimal-row-height="false"/>
    </style:style>
    <style:style style:name="ro11" style:family="table-row">
      <style:table-row-properties style:row-height="37.5pt" fo:break-before="auto" style:use-optimal-row-height="false"/>
    </style:style>
    <style:style style:name="ro12" style:family="table-row">
      <style:table-row-properties style:row-height="12.76pt" fo:break-before="auto" style:use-optimal-row-height="false"/>
    </style:style>
    <style:style style:name="ta1" style:family="table" style:master-page-name="PageStyle_5f_Apresentação_20_do_20_Manual">
      <style:table-properties table:display="true" style:writing-mode="lr-tb"/>
    </style:style>
    <style:style style:name="ta2" style:family="table" style:master-page-name="PageStyle_5f_Sumário">
      <style:table-properties table:display="true" style:writing-mode="lr-tb"/>
    </style:style>
    <style:style style:name="ta3" style:family="table" style:master-page-name="PageStyle_5f_Matrículas_20_">
      <style:table-properties table:display="true" style:writing-mode="lr-tb"/>
    </style:style>
    <style:style style:name="ta4" style:family="table" style:master-page-name="PageStyle_5f_Lista_20_de_20_espera">
      <style:table-properties table:display="true" style:writing-mode="lr-tb"/>
    </style:style>
    <style:style style:name="ta5" style:family="table" style:master-page-name="PageStyle_5f_Alunos_20__28_Educação_29_">
      <style:table-properties table:display="true" style:writing-mode="lr-tb"/>
    </style:style>
    <style:style style:name="ta6" style:family="table" style:master-page-name="PageStyle_5f_Servidor_20__28_Educação_29_">
      <style:table-properties table:display="true" style:writing-mode="lr-tb"/>
    </style:style>
    <style:style style:name="ta7" style:family="table" style:master-page-name="PageStyle_5f_Inscrição_20_para_20_matrícula">
      <style:table-properties table:display="true" style:writing-mode="lr-tb"/>
    </style:style>
    <style:style style:name="ta8" style:family="table" style:master-page-name="PageStyle_5f_Material_28_Biblioteca_29_">
      <style:table-properties table:display="true" style:writing-mode="lr-tb"/>
    </style:style>
    <style:style style:name="ta9" style:family="table" style:master-page-name="PageStyle_5f_Filiação_20__28_Educação_29_">
      <style:table-properties table:display="true" style:writing-mode="lr-tb"/>
    </style:style>
    <style:style style:name="ta10" style:family="table" style:master-page-name="PageStyle_5f_Filiação_20_Aluno_20__28_Educação_29_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30pt" fo:font-style="normal" fo:text-shadow="none" style:text-underline-style="none" fo:font-weight="bold" style:font-size-asian="30pt" style:font-style-asian="normal" style:font-weight-asian="bold" style:font-name-complex="Arial" style:font-size-complex="30pt" style:font-style-complex="normal" style:font-weight-complex="bold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808080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7f7f7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fo:background-color="#ffffff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66666" style:text-outline="false" style:text-line-through-style="none" style:text-line-through-type="none" style:font-name="Arial" fo:font-size="26pt" fo:font-style="normal" fo:text-shadow="none" style:text-underline-style="solid" style:text-underline-width="auto" style:text-underline-color="font-color" fo:font-weight="bold" style:font-size-asian="26pt" style:font-style-asian="normal" style:font-weight-asian="bold" style:font-name-complex="Arial" style:font-size-complex="26pt" style:font-style-complex="normal" style:font-weight-complex="bold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7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7f7f7f" style:text-outline="false" style:text-line-through-style="none" style:text-line-through-type="none" style:font-name="Arial" fo:font-size="30pt" fo:font-style="normal" fo:text-shadow="none" style:text-underline-style="none" fo:font-weight="bold" style:font-size-asian="30pt" style:font-style-asian="normal" style:font-weight-asian="bold" style:font-name-complex="Arial" style:font-size-complex="3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7f7f7f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7f7f7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434343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7f7f7f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7f7f7f" style:text-outline="false" style:text-line-through-style="none" style:text-line-through-type="none" style:font-name="Arial" fo:font-size="30pt" fo:font-style="normal" fo:text-shadow="none" style:text-underline-style="none" fo:font-weight="bold" style:font-size-asian="30pt" style:font-style-asian="normal" style:font-weight-asian="bold" style:font-name-complex="Arial" style:font-size-complex="30pt" style:font-style-complex="normal" style:font-weight-complex="bold"/>
    </style:style>
    <style:style style:name="ce36" style:family="table-cell" style:parent-style-name="Default">
      <style:table-cell-properties fo:background-color="#b6d7a8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svg:stroke-width="0pt" draw:fill="none" draw:textarea-horizontal-align="center" draw:textarea-vertical-align="top" draw:auto-grow-height="false" fo:padding-top="3.54pt" fo:padding-bottom="3.54pt" fo:padding-left="7.09pt" fo:padding-right="7.09pt" fo:wrap-option="wrap" draw:color-mode="standard" draw:luminance="0%" draw:contrast="0%" draw:gamma="100%" draw:red="0%" draw:green="0%" draw:blue="0%" fo:clip="rect(0pt, 0pt, 0pt, 0pt)" draw:image-opacity="100%" style:mirror="none"/>
    </style:style>
    <style:style style:name="gr2" style:family="graphic">
      <style:graphic-properties draw:stroke="none" svg:stroke-width="0pt" draw:fill="none" draw:textarea-vertical-align="middle" draw:auto-grow-height="false" draw:fit-to-size="false" style:shrink-to-fit="false" fo:min-height="0pt" fo:min-width="0pt" fo:padding-top="7.2pt" fo:padding-bottom="7.2pt" fo:padding-left="7.2pt" fo:padding-right="7.2pt" fo:wrap-option="wrap"/>
    </style:style>
    <style:style style:name="gr3" style:family="graphic">
      <style:graphic-properties draw:stroke="solid" svg:stroke-width="3pt" svg:stroke-color="#7f7f7f" draw:stroke-linejoin="miter" draw:fill="none" draw:textarea-vertical-align="top" draw:auto-grow-height="false" draw:fit-to-size="false" style:shrink-to-fit="false" fo:min-height="0pt" fo:min-width="0pt" fo:padding-top="3.6pt" fo:padding-bottom="3.6pt" fo:padding-left="7.2pt" fo:padding-right="7.2pt" fo:wrap-option="wrap" draw:shadow="visible" draw:shadow-offset-x="0pt" draw:shadow-offset-y="3pt" draw:shadow-color="#000000" draw:shadow-opacity="40%"/>
    </style:style>
    <style:style style:name="gr4" style:family="graphic">
      <style:graphic-properties draw:stroke="none" svg:stroke-width="0pt" draw:fill="solid" draw:fill-color="#7f7f7f" draw:textarea-vertical-align="top" draw:auto-grow-height="false" draw:fit-to-size="false" style:shrink-to-fit="false" fo:min-height="0pt" fo:min-width="0pt" fo:padding-top="3.6pt" fo:padding-bottom="3.6pt" fo:padding-left="7.2pt" fo:padding-right="7.2pt" fo:wrap-option="wrap" draw:shadow="visible" draw:shadow-offset-x="0pt" draw:shadow-offset-y="3pt" draw:shadow-color="#000000" draw:shadow-opacity="40%"/>
    </style:style>
    <style:style style:name="gr5" style:family="graphic">
      <style:graphic-properties draw:stroke="none" svg:stroke-width="0pt" draw:fill="none" draw:textarea-horizontal-align="center" draw:textarea-vertical-align="top" draw:auto-grow-height="false" fo:padding-top="3.54pt" fo:padding-bottom="3.54pt" fo:padding-left="7.09pt" fo:padding-right="7.09pt" fo:wrap-option="wrap" draw:shadow="visible" draw:shadow-offset-x="0pt" draw:shadow-offset-y="3pt" draw:shadow-color="#000000" draw:shadow-opacity="40%" draw:color-mode="standard" draw:luminance="0%" draw:contrast="0%" draw:gamma="100%" draw:red="0%" draw:green="0%" draw:blue="0%" fo:clip="rect(8.11pt, 140.63pt, 3.77pt, 135.07pt)" draw:image-opacity="100%" style:mirror="horizontal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P2" style:family="paragraph">
      <style:paragraph-properties fo:margin-left="0pt" fo:margin-right="0pt" fo:margin-top="0pt" fo:margin-bottom="0pt" fo:line-height="100%" fo:text-align="start" fo:text-indent="0pt" style:writing-mode="lr-tb">
        <style:tab-stops>
          <style:tab-stop style:position="0pt"/>
        </style:tab-stops>
      </style:paragraph-properties>
    </style:style>
    <style:style style:name="P3" style:family="paragraph">
      <loext:graphic-properties draw:fill="solid" draw:fill-color="#7f7f7f"/>
      <style:paragraph-properties fo:text-align="start"/>
      <style:text-properties fo:font-size="18pt"/>
    </style:style>
    <style:style style:name="T1" style:family="text">
      <style:text-properties fo:font-variant="normal" fo:text-transform="none" fo:color="#7f7f7f" style:text-line-through-style="none" style:text-line-through-type="none" style:text-position="0% 100%" fo:font-family="'Helvetica Neue'" fo:font-size="16pt" fo:letter-spacing="normal" fo:font-style="normal" style:text-underline-style="none" fo:font-weight="bold" style:font-family-asian="'Helvetica Neue'" style:font-size-asian="16pt" style:font-style-asian="normal" style:font-weight-asian="bold" style:font-family-complex="'Helvetica Neue'" style:font-size-complex="16pt" style:font-style-complex="normal" style:font-weight-complex="bold"/>
    </style:style>
    <style:style style:name="T2" style:family="text">
      <style:text-properties style:use-window-font-color="true" style:font-name="Cambria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Cambria" style:font-style-asian="normal" style:font-weight-complex="normal" style:font-weight-asian="normal" style:font-size-complex="12pt" style:font-size-asian="12pt" style:text-position="0% 100%" fo:text-shadow="none" style:text-outline="false" fo:font-style="normal" style:text-line-through-type="none" style:text-underline-style="none" style:text-underline-color="font-color" fo:font-weight="normal" fo:font-size="12pt" style:font-style-complex="normal"/>
    </style:style>
    <style:style style:name="T4" style:family="text">
      <style:text-properties style:font-name="Cambria" style:font-style-asian="normal" style:font-weight-complex="normal" style:font-weight-asian="normal" style:font-size-complex="12pt" style:font-size-asian="12pt" style:text-position="0% 100%" fo:text-shadow="none" style:text-outline="false" fo:font-style="normal" style:text-line-through-type="none" style:text-underline-style="none" style:text-underline-color="font-color" fo:font-weight="normal" fo:font-size="12pt" style:font-style-complex="normal" fo:color="#000000"/>
    </style:style>
    <style:style style:name="T5" style:family="text">
      <style:text-properties style:use-window-font-color="true" style:font-name="Cambria" fo:font-size="11pt" fo:font-weight="bold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/>
    </style:style>
    <style:style style:name="T6" style:family="text">
      <style:text-properties style:use-window-font-color="true" style:font-name="Cambria" fo:font-size="11pt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presentação do Manual" table:style-name="ta1">
        <office:forms form:automatic-focus="false" form:apply-design-mode="false"/>
        <table:table-column table:style-name="co1" table:number-columns-repeated="7" table:default-cell-style-name="Default"/>
        <table:table-column table:style-name="co2" table:number-columns-repeated="1017" table:default-cell-style-name="Default"/>
        <table:table-row table:style-name="ro1">
          <table:table-cell table:style-name="ce1" table:number-columns-repeated="5"/>
          <table:table-cell table:style-name="ce1">
            <draw:frame table:end-cell-address="'Apresentação do Manual'.H4" table:end-x="21.12pt" table:end-y="0.74pt" draw:z-index="1" draw:name="image3.png" draw:style-name="gr1" draw:text-style-name="P1" svg:width="220.48pt" svg:height="43.48pt" svg:x="2.04pt" svg:y="2.24pt">
              <draw:image xlink:href="Pictures/10000000000003FA000000CABF04FFB4FD964386.png" xlink:type="simple" xlink:show="embed" xlink:actuate="onLoad">
                <text:p/>
              </draw:image>
            </draw:frame>
          </table:table-cell>
          <table:table-cell table:style-name="ce1"/>
          <table:table-cell table:number-columns-repeated="1017"/>
        </table:table-row>
        <table:table-row table:style-name="ro1" table:number-rows-repeated="4">
          <table:table-cell table:style-name="ce1" table:number-columns-repeated="7"/>
          <table:table-cell table:number-columns-repeated="1017"/>
        </table:table-row>
        <table:table-row table:style-name="ro2">
          <table:table-cell table:style-name="ce2" office:value-type="string" calcext:value-type="string" table:number-columns-spanned="7" table:number-rows-spanned="1">
            <text:p>Educação (Cloud) – Mapeamento de críticas de usuário</text:p>
          </table:table-cell>
          <table:covered-table-cell table:number-columns-repeated="6"/>
          <table:table-cell table:number-columns-repeated="1017"/>
        </table:table-row>
        <table:table-row table:style-name="ro3" table:number-rows-repeated="2">
          <table:table-cell table:style-name="ce1" table:number-columns-repeated="7"/>
          <table:table-cell table:number-columns-repeated="1017"/>
        </table:table-row>
        <table:table-row table:style-name="ro3">
          <table:table-cell table:style-name="ce1" table:number-columns-repeated="2"/>
          <table:table-cell table:style-name="ce11" table:number-columns-repeated="3"/>
          <table:table-cell table:style-name="ce13"/>
          <table:table-cell table:style-name="ce16"/>
          <table:table-cell table:number-columns-repeated="1017"/>
        </table:table-row>
        <table:table-row table:style-name="ro4">
          <table:table-cell table:style-name="ce3" office:value-type="string" calcext:value-type="string">
            <text:p>1 Introdução ao Manual do BFC-Script</text:p>
          </table:table-cell>
          <table:table-cell table:style-name="ce3" table:number-columns-repeated="6"/>
          <table:table-cell table:number-columns-repeated="1017"/>
        </table:table-row>
        <table:table-row table:style-name="ro3">
          <table:table-cell table:style-name="ce4" table:number-columns-repeated="2"/>
          <table:table-cell table:style-name="ce1" table:number-columns-repeated="3"/>
          <table:table-cell table:style-name="ce14" table:number-columns-spanned="2" table:number-rows-spanned="1"/>
          <table:covered-table-cell/>
          <table:table-cell table:number-columns-repeated="1017"/>
        </table:table-row>
        <table:table-row table:style-name="ro5">
          <table:table-cell table:style-name="ce5" office:value-type="string" calcext:value-type="string" table:number-columns-spanned="5" table:number-rows-spanned="1">
            <text:p>Neste manual constam as funcionalidades e suas respectivas variáveis passíveis de criação de eventos e críticas de usuário do sistema Educação (Cloud). Por isso, recomenda-se a leitura do Manual de uso geral do BFC-Script, que contempla, além dos comandos gerais da linguagem padrão, as APIs passíveis de utilização em suas respectivas aplicações. Para acessar o manual, clique na orientação ao lado.</text:p>
          </table:table-cell>
          <table:covered-table-cell table:number-columns-repeated="4"/>
          <table:table-cell table:style-name="ce15" table:formula="of:=HYPERLINK(&quot;http://conhecimento.betha.com.br/pages/viewpage.action?pageId=86278411&quot;;&quot;Acesse o &#10;Manual!&quot;)" office:value-type="string" office:string-value="Acesse o &#10;Manual!" calcext:value-type="string" table:number-columns-spanned="2" table:number-rows-spanned="1">
            <text:p>Acesse o </text:p>
            <text:p>Manual!</text:p>
          </table:table-cell>
          <table:covered-table-cell/>
          <table:table-cell table:number-columns-repeated="1017"/>
        </table:table-row>
        <table:table-row table:style-name="ro3">
          <table:table-cell table:style-name="ce6" table:number-columns-repeated="7"/>
          <table:table-cell table:number-columns-repeated="1017"/>
        </table:table-row>
        <table:table-row table:style-name="ro4">
          <table:table-cell table:style-name="ce7" office:value-type="string" calcext:value-type="string" table:number-columns-spanned="7" table:number-rows-spanned="1">
            <text:p>2 Mapeamento de críticas de usuário</text:p>
          </table:table-cell>
          <table:covered-table-cell table:number-columns-repeated="6"/>
          <table:table-cell table:number-columns-repeated="1017"/>
        </table:table-row>
        <table:table-row table:style-name="ro3">
          <table:table-cell table:style-name="ce1" table:number-columns-repeated="7"/>
          <table:table-cell table:number-columns-repeated="1017"/>
        </table:table-row>
        <table:table-row table:style-name="ro6">
          <table:table-cell table:style-name="ce8" office:value-type="string" calcext:value-type="string" table:number-columns-spanned="7" table:number-rows-spanned="1">
            <text:p>Este manual tem por objetivo documentar as variáveis disponíveis para criação de críticas de usuário no sistema Educação (Cloud). Acesse as variáveis específicas por meio da guia Sumário, desta planilha.</text:p>
          </table:table-cell>
          <table:covered-table-cell table:number-columns-repeated="6"/>
          <table:table-cell table:number-columns-repeated="1017"/>
        </table:table-row>
        <table:table-row table:style-name="ro3">
          <table:table-cell table:style-name="ce9" table:number-columns-repeated="7"/>
          <table:table-cell table:number-columns-repeated="1017"/>
        </table:table-row>
        <table:table-row table:style-name="ro3">
          <table:table-cell table:style-name="ce7" table:number-columns-spanned="7" table:number-rows-spanned="1"/>
          <table:covered-table-cell table:number-columns-repeated="6"/>
          <table:table-cell table:number-columns-repeated="1017"/>
        </table:table-row>
        <table:table-row table:style-name="ro1">
          <table:table-cell table:style-name="ce1" table:number-columns-repeated="2"/>
          <table:table-cell table:style-name="ce1">
            <draw:frame table:end-cell-address="'Apresentação do Manual'.E21" table:end-x="97.82pt" table:end-y="5.98pt" draw:z-index="2" draw:name="image2.png" draw:style-name="gr1" draw:text-style-name="P1" svg:width="275.22pt" svg:height="52.47pt" svg:x="24.01pt" svg:y="8.25pt">
              <draw:image xlink:href="Pictures/100002010000016F00000046AF6A56A144BE8177.png" xlink:type="simple" xlink:show="embed" xlink:actuate="onLoad">
                <text:p/>
              </draw:image>
            </draw:frame>
          </table:table-cell>
          <table:table-cell table:style-name="ce1" table:number-columns-repeated="4"/>
          <table:table-cell table:number-columns-repeated="1017"/>
        </table:table-row>
        <table:table-row table:style-name="ro7">
          <table:table-cell table:style-name="ce6" table:number-columns-repeated="2"/>
          <table:table-cell table:style-name="ce12" table:number-columns-spanned="3" table:number-rows-spanned="1"/>
          <table:covered-table-cell table:number-columns-repeated="2"/>
          <table:table-cell table:style-name="ce6" table:number-columns-repeated="2"/>
          <table:table-cell table:number-columns-repeated="1017"/>
        </table:table-row>
        <table:table-row table:style-name="ro3">
          <table:table-cell table:style-name="ce1" table:number-columns-repeated="3"/>
          <table:table-cell table:style-name="ce10" table:number-columns-repeated="2"/>
          <table:table-cell table:style-name="ce1" table:number-columns-repeated="2"/>
          <table:table-cell table:number-columns-repeated="1017"/>
        </table:table-row>
        <table:table-row table:style-name="ro3">
          <table:table-cell table:style-name="ce1" table:number-columns-repeated="7"/>
          <table:table-cell table:number-columns-repeated="1017"/>
        </table:table-row>
        <table:table-row table:style-name="ro3">
          <table:table-cell table:style-name="ce1" table:number-columns-repeated="7"/>
          <table:table-cell table:number-columns-repeated="1017"/>
        </table:table-row>
        <table:table-row table:style-name="ro3">
          <table:table-cell table:style-name="ce9" table:number-columns-repeated="7"/>
          <table:table-cell table:number-columns-repeated="1017"/>
        </table:table-row>
        <table:table-row table:style-name="ro3">
          <table:table-cell table:style-name="ce1" table:number-columns-repeated="7"/>
          <table:table-cell table:number-columns-repeated="1017"/>
        </table:table-row>
        <table:table-row table:style-name="ro3">
          <table:table-cell table:style-name="ce10">
            <draw:frame table:end-cell-address="'Apresentação do Manual'.H28" table:end-x="42.83pt" table:end-y="9.72pt" draw:z-index="0" draw:name="image4.png" draw:style-name="gr1" draw:text-style-name="P1" svg:width="746.22pt" svg:height="30.73pt" svg:x="1.5pt" svg:y="18pt">
              <draw:image xlink:href="Pictures/10000000000004C900000033B2D87FD235E91AA9.png" xlink:type="simple" xlink:show="embed" xlink:actuate="onLoad">
                <text:p/>
              </draw:image>
            </draw:frame>
          </table:table-cell>
          <table:table-cell table:style-name="ce10"/>
          <table:table-cell table:style-name="ce1" table:number-columns-repeated="5"/>
          <table:table-cell table:number-columns-repeated="1017"/>
        </table:table-row>
        <table:table-row table:style-name="ro3">
          <table:table-cell table:style-name="ce1" table:number-columns-repeated="7"/>
          <table:table-cell table:number-columns-repeated="1017"/>
        </table:table-row>
        <table:table-row table:style-name="ro3">
          <table:table-cell table:style-name="ce1" table:number-columns-repeated="3"/>
          <table:table-cell table:style-name="ce10" table:number-columns-repeated="3"/>
          <table:table-cell table:style-name="ce1"/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Toc528309763" table:base-cell-address="$'Apresentação do Manual'.$A$1" table:cell-range-address="$'Apresentação do Manual'.$A$14"/>
          <table:named-expression table:name="_Toc528309768" table:base-cell-address="$'Apresentação do Manual'.$A$1" table:expression="#REF!"/>
        </table:named-expressions>
      </table:table>
      <table:table table:name="Sumário" table:style-name="ta2">
        <table:table-column table:style-name="co1" table:number-columns-repeated="7" table:default-cell-style-name="Default"/>
        <table:table-column table:style-name="co2" table:visibility="collapse" table:default-cell-style-name="Default"/>
        <table:table-column table:style-name="co2" table:number-columns-repeated="1016" table:default-cell-style-name="Default"/>
        <table:table-row table:style-name="ro3">
          <table:table-cell table:style-name="ce17" table:number-columns-spanned="2" table:number-rows-spanned="2">
            <draw:g table:end-cell-address="Sumário.B2" table:end-x="56.04pt" table:end-y="18pt" draw:z-index="0" draw:name="Shape 2">
              <draw:g draw:name="Shape 3">
                <draw:custom-shape draw:name="Shape 4" draw:style-name="gr2" draw:text-style-name="P1" svg:width="156.73pt" svg:height="37.47pt" svg:x="0pt" svg:y="0pt">
                  <text:p text:style-name="P2"/>
                  <draw:enhanced-geometry draw:mirror-horizontal="false" draw:mirror-vertical="false" draw:text-areas="0 0 ?f3 ?f2" svg:viewBox="0 0 0 0" draw:type="ooxml-rect" draw:enhanced-path="M 0 0 L ?f3 0 ?f3 ?f2 0 ?f2 Z N">
                    <draw:equation draw:name="f0" draw:formula="logwidth/2"/>
                    <draw:equation draw:name="f1" draw:formula="logheight/2"/>
                    <draw:equation draw:name="f2" draw:formula="logheight"/>
                    <draw:equation draw:name="f3" draw:formula="logwidth"/>
                  </draw:enhanced-geometry>
                </draw:custom-shape>
                <draw:g draw:name="Shape 5">
                  <draw:custom-shape draw:name="Shape 6" draw:style-name="gr2" draw:text-style-name="P1" svg:width="156.73pt" svg:height="37.47pt" svg:x="0pt" svg:y="0pt">
                    <text:p text:style-name="P2"/>
                    <draw:enhanced-geometry draw:mirror-horizontal="false" draw:mirror-vertical="false" draw:text-areas="0 0 ?f3 ?f2" svg:viewBox="0 0 0 0" draw:type="ooxml-rect" draw:enhanced-path="M 0 0 L ?f3 0 ?f3 ?f2 0 ?f2 Z N">
                      <draw:equation draw:name="f0" draw:formula="logwidth/2"/>
                      <draw:equation draw:name="f1" draw:formula="logheight/2"/>
                      <draw:equation draw:name="f2" draw:formula="logheight"/>
                      <draw:equation draw:name="f3" draw:formula="logwidth"/>
                    </draw:enhanced-geometry>
                  </draw:custom-shape>
                  <draw:custom-shape draw:name="Shape 7" draw:style-name="gr3" draw:text-style-name="P1" svg:width="156.73pt" svg:height="37.47pt" svg:x="0pt" svg:y="0pt">
                    <text:p text:style-name="P2"><text:span text:style-name="T1"><text:s/></text:span><text:span text:style-name="T1">Voltar </text:span></text:p>
                    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
                      <draw:equation draw:name="f0" draw:formula="if(0-$0 ,0,if(50000-$0 ,$0 ,50000))"/>
                      <draw:equation draw:name="f1" draw:formula="min(logwidth,logheight)"/>
                      <draw:equation draw:name="f2" draw:formula="?f1 *?f0 /100000"/>
                      <draw:equation draw:name="f3" draw:formula="logwidth+0-?f2 "/>
                      <draw:equation draw:name="f4" draw:formula="logheight+0-?f2 "/>
                      <draw:equation draw:name="f5" draw:formula="?f2 *29289/100000"/>
                      <draw:equation draw:name="f6" draw:formula="logwidth+0-?f5 "/>
                      <draw:equation draw:name="f7" draw:formula="logheight+0-?f5 "/>
                      <draw:equation draw:name="f8" draw:formula="logwidth/2"/>
                      <draw:equation draw:name="f9" draw:formula="logheight/2"/>
                      <draw:equation draw:name="f10" draw:formula="logheight"/>
                      <draw:equation draw:name="f11" draw:formula="logwidth"/>
                      <draw:equation draw:name="f12" draw:formula="(10800000)/60000.0"/>
                      <draw:equation draw:name="f13" draw:formula="(5400000)/60000.0"/>
                      <draw:equation draw:name="f14" draw:formula="(16200000)/60000.0"/>
                      <draw:equation draw:name="f15" draw:formula="(5400000)/60000.0"/>
                      <draw:equation draw:name="f16" draw:formula="(0)/60000.0"/>
                      <draw:equation draw:name="f17" draw:formula="(5400000)/60000.0"/>
                      <draw:equation draw:name="f18" draw:formula="(5400000)/60000.0"/>
                      <draw:equation draw:name="f19" draw:formula="(5400000)/60000.0"/>
                      <draw:handle draw:handle-position="?f2 0" draw:handle-range-x-maximum="50000" draw:handle-range-x-minimum="0"/>
                    </draw:enhanced-geometry>
                  </draw:custom-shape>
                  <draw:custom-shape draw:name="Shape 8" draw:style-name="gr4" draw:text-style-name="P3" svg:width="23.39pt" svg:height="19.25pt" draw:transform="rotate (-1.5707963267949) translate (152.07874015748pt 7.00157480314961pt)">
                    <text:p text:style-name="P2"/>
                    <draw:enhanced-geometry draw:mirror-horizontal="false" draw:mirror-vertical="false" draw:text-areas="?f8 0 ?f9 ?f12" svg:viewBox="0 0 0 0" draw:type="ooxml-downArrow" draw:modifiers="50000 50000" draw:enhanced-path="M 0 ?f5 L ?f8 ?f5 ?f8 0 ?f9 0 ?f9 ?f5 ?f14 ?f5 ?f7 ?f13 Z N">
                      <draw:equation draw:name="f0" draw:formula="min(logwidth,logheight)"/>
                      <draw:equation draw:name="f1" draw:formula="100000*logheight/?f0 "/>
                      <draw:equation draw:name="f2" draw:formula="if(0-$0 ,0,if(100000-$0 ,$0 ,100000))"/>
                      <draw:equation draw:name="f3" draw:formula="if(0-$1 ,0,if(?f1 -$1 ,$1 ,?f1 ))"/>
                      <draw:equation draw:name="f4" draw:formula="?f0 *?f3 /100000"/>
                      <draw:equation draw:name="f5" draw:formula="logheight+0-?f4 "/>
                      <draw:equation draw:name="f6" draw:formula="logwidth*?f2 /200000"/>
                      <draw:equation draw:name="f7" draw:formula="logwidth/2"/>
                      <draw:equation draw:name="f8" draw:formula="?f7 +0-?f6 "/>
                      <draw:equation draw:name="f9" draw:formula="?f7 +?f6 -0"/>
                      <draw:equation draw:name="f10" draw:formula="logwidth/2"/>
                      <draw:equation draw:name="f11" draw:formula="?f8 *?f4 /?f10 "/>
                      <draw:equation draw:name="f12" draw:formula="?f5 +?f11 -0"/>
                      <draw:equation draw:name="f13" draw:formula="logheight"/>
                      <draw:equation draw:name="f14" draw:formula="logwidth"/>
                      <draw:handle draw:handle-position="?f8 0" draw:handle-range-x-maximum="100000" draw:handle-range-x-minimum="0"/>
                      <draw:handle draw:handle-position="0 ?f5" draw:handle-range-y-maximum="?f1" draw:handle-range-y-minimum="0"/>
                    </draw:enhanced-geometry>
                  </draw:custom-shape>
                  <draw:frame draw:name="Shape 9" draw:style-name="gr5" draw:text-style-name="P1" svg:width="7.6pt" svg:height="30.08pt" svg:x="124.44pt" svg:y="4.05pt">
                    <draw:image xlink:href="Pictures/10000201000003640000007F4729724D3B75DBA6.png" xlink:type="simple" xlink:show="embed" xlink:actuate="onLoad">
                      <text:p/>
                    </draw:image>
                  </draw:frame>
                </draw:g>
              </draw:g>
            </draw:g>
          </table:table-cell>
          <table:covered-table-cell/>
          <table:table-cell table:style-name="ce1" table:number-columns-repeated="3"/>
          <table:table-cell table:style-name="ce1">
            <draw:frame table:end-cell-address="Sumário.I3" table:end-x="20.35pt" table:end-y="4.51pt" draw:z-index="1" draw:name="image3.png" draw:style-name="gr1" draw:text-style-name="P1" svg:width="220.48pt" svg:height="43.48pt" svg:x="1.28pt" svg:y="0pt">
              <draw:image xlink:href="Pictures/10000000000003FA000000CABF04FFB4FD964386.png" xlink:type="simple" xlink:show="embed" xlink:actuate="onLoad">
                <text:p/>
              </draw:image>
            </draw:frame>
          </table:table-cell>
          <table:table-cell table:style-name="ce1" table:number-columns-repeated="2"/>
          <table:table-cell table:number-columns-repeated="1016"/>
        </table:table-row>
        <table:table-row table:style-name="ro3">
          <table:covered-table-cell table:number-columns-repeated="2"/>
          <table:table-cell/>
          <table:table-cell table:style-name="ce1" table:number-columns-repeated="5"/>
          <table:table-cell table:number-columns-repeated="1016"/>
        </table:table-row>
        <table:table-row table:style-name="ro3" table:number-rows-repeated="3">
          <table:table-cell table:style-name="ce1"/>
          <table:table-cell table:style-name="ce23" table:number-columns-repeated="2"/>
          <table:table-cell table:style-name="ce1" table:number-columns-repeated="5"/>
          <table:table-cell table:number-columns-repeated="1016"/>
        </table:table-row>
        <table:table-row table:style-name="ro4">
          <table:table-cell table:style-name="ce18" office:value-type="string" calcext:value-type="string" table:number-columns-spanned="7" table:number-rows-spanned="1">
            <text:p>SUMÁRIO</text:p>
          </table:table-cell>
          <table:covered-table-cell table:number-columns-repeated="6"/>
          <table:table-cell table:style-name="ce1"/>
          <table:table-cell table:number-columns-repeated="1016"/>
        </table:table-row>
        <table:table-row table:style-name="ro3">
          <table:table-cell table:style-name="ce1" table:number-columns-repeated="8"/>
          <table:table-cell table:number-columns-repeated="1016"/>
        </table:table-row>
        <table:table-row table:style-name="ro8">
          <table:table-cell table:style-name="ce8" office:value-type="string" calcext:value-type="string" table:number-columns-spanned="7" table:number-rows-spanned="1">
            <text:p>Neste sumário você tem acesso facilitado às variáveis específicas para a criação de críticas de usuário. Em cada subitem, é possível visualizar quais variáveis constam nos respectivos registros, bem como, ser direcionado para os mesmos ao clicar sobre cada item enumerado abaixo.</text:p>
          </table:table-cell>
          <table:covered-table-cell table:number-columns-repeated="6"/>
          <table:table-cell table:style-name="ce1"/>
          <table:table-cell table:number-columns-repeated="1016"/>
        </table:table-row>
        <table:table-row table:style-name="ro3">
          <table:table-cell table:style-name="ce1" table:number-columns-repeated="8"/>
          <table:table-cell table:number-columns-repeated="1016"/>
        </table:table-row>
        <table:table-row table:style-name="ro3">
          <table:table-cell table:style-name="ce4"/>
          <table:table-cell table:style-name="ce1" table:number-columns-repeated="7"/>
          <table:table-cell table:number-columns-repeated="1016"/>
        </table:table-row>
        <table:table-row table:style-name="ro9">
          <table:table-cell table:style-name="ce19" office:value-type="string" calcext:value-type="string" table:number-columns-spanned="7" table:number-rows-spanned="1">
            <text:p>1 Mapeamento de críticas de usuário</text:p>
          </table:table-cell>
          <table:covered-table-cell table:number-columns-repeated="6"/>
          <table:table-cell table:style-name="ce32"/>
          <table:table-cell table:number-columns-repeated="1016"/>
        </table:table-row>
        <table:table-row table:style-name="ro3">
          <table:table-cell table:style-name="ce20"/>
          <table:table-cell table:style-name="ce24" table:number-columns-repeated="6"/>
          <table:table-cell table:style-name="ce1"/>
          <table:table-cell table:number-columns-repeated="1016"/>
        </table:table-row>
        <table:table-row table:style-name="ro3">
          <table:table-cell/>
          <table:table-cell table:style-name="ce25" office:value-type="string" calcext:value-type="string" table:number-columns-spanned="3" table:number-rows-spanned="1">
            <text:p><text:a xlink:href="#'Matrículas '.A1" xlink:type="simple">1.1 Cadastro de Matrículas </text:a></text:p>
          </table:table-cell>
          <table:covered-table-cell table:number-columns-repeated="2"/>
          <table:table-cell table:style-name="ce29"/>
          <table:table-cell table:style-name="ce24" table:number-columns-repeated="2"/>
          <table:table-cell table:style-name="ce1"/>
          <table:table-cell table:number-columns-repeated="1016"/>
        </table:table-row>
        <table:table-row-group>
          <table:table-row table:style-name="ro3">
            <table:table-cell table:style-name="ce20"/>
            <table:table-cell table:style-name="ce25" office:value-type="string" calcext:value-type="string" table:number-columns-spanned="3" table:number-rows-spanned="1">
              <text:p><text:a xlink:href="#'Lista de espera'.A1" xlink:type="simple">1.2 Inscrição na lista de espera</text:a></text:p>
            </table:table-cell>
            <table:covered-table-cell table:number-columns-repeated="2"/>
            <table:table-cell table:style-name="ce29" table:number-columns-repeated="3"/>
            <table:table-cell table:style-name="ce24"/>
            <table:table-cell table:number-columns-repeated="1016"/>
          </table:table-row>
          <table:table-row table:style-name="ro3">
            <table:table-cell table:style-name="ce20"/>
            <table:table-cell table:style-name="ce25" office:value-type="string" calcext:value-type="string" table:number-columns-spanned="3" table:number-rows-spanned="1">
              <text:p><text:a xlink:href="#'Alunos (Educação)'.A1" xlink:type="simple">1.3 Cadastro de Alunos</text:a></text:p>
            </table:table-cell>
            <table:covered-table-cell table:number-columns-repeated="2"/>
            <table:table-cell table:style-name="ce24" table:number-columns-repeated="4"/>
            <table:table-cell table:number-columns-repeated="1016"/>
          </table:table-row>
          <table:table-row table:style-name="ro3">
            <table:table-cell table:style-name="ce20"/>
            <table:table-cell table:style-name="ce25" office:value-type="string" calcext:value-type="string" table:number-columns-spanned="3" table:number-rows-spanned="1">
              <text:p><text:a xlink:href="#'Servidor (Educação)'.A1" xlink:type="simple">1.4 Cadastro de Funcionários</text:a></text:p>
            </table:table-cell>
            <table:covered-table-cell table:number-columns-repeated="2"/>
            <table:table-cell table:style-name="ce24" table:number-columns-repeated="4"/>
            <table:table-cell table:number-columns-repeated="1016"/>
          </table:table-row>
          <table:table-row table:style-name="ro3">
            <table:table-cell table:style-name="ce20"/>
            <table:table-cell table:style-name="ce25" office:value-type="string" calcext:value-type="string" table:number-columns-spanned="3" table:number-rows-spanned="1">
              <text:p><text:a xlink:href="#'Inscrição para matrícula'.A1" xlink:type="simple">1.5 Inscrição para matrícula</text:a></text:p>
            </table:table-cell>
            <table:covered-table-cell table:number-columns-repeated="2"/>
            <table:table-cell table:style-name="ce24" table:number-columns-repeated="4"/>
            <table:table-cell table:number-columns-repeated="1016"/>
          </table:table-row>
          <table:table-row table:style-name="ro3">
            <table:table-cell table:style-name="ce20"/>
            <table:table-cell table:style-name="ce25" office:value-type="string" calcext:value-type="string" table:number-columns-spanned="3" table:number-rows-spanned="1">
              <text:p>1.6 Cadastro de Materiais</text:p>
            </table:table-cell>
            <table:covered-table-cell table:number-columns-repeated="2"/>
            <table:table-cell table:style-name="ce24" table:number-columns-repeated="4"/>
            <table:table-cell table:number-columns-repeated="1016"/>
          </table:table-row>
          <table:table-row table:style-name="ro3">
            <table:table-cell table:style-name="ce20"/>
            <table:table-cell table:style-name="ce25" office:value-type="string" calcext:value-type="string" table:number-columns-spanned="3" table:number-rows-spanned="1">
              <text:p>1.7 Cadastro de Filiação</text:p>
            </table:table-cell>
            <table:covered-table-cell table:number-columns-repeated="2"/>
            <table:table-cell table:style-name="ce24" table:number-columns-repeated="4"/>
            <table:table-cell table:number-columns-repeated="1016"/>
          </table:table-row>
          <table:table-row table:style-name="ro3">
            <table:table-cell table:style-name="ce20"/>
            <table:table-cell table:style-name="ce25" office:value-type="string" calcext:value-type="string" table:number-columns-spanned="3" table:number-rows-spanned="1">
              <text:p>1.8 Cadastro de Filiação - Aluno</text:p>
            </table:table-cell>
            <table:covered-table-cell table:number-columns-repeated="2"/>
            <table:table-cell table:style-name="ce24" table:number-columns-repeated="4"/>
            <table:table-cell table:number-columns-repeated="1016"/>
          </table:table-row>
          <table:table-row table:style-name="ro3" table:number-rows-repeated="4">
            <table:table-cell table:style-name="ce20"/>
            <table:table-cell table:style-name="ce26" table:number-columns-repeated="2"/>
            <table:table-cell table:style-name="ce20"/>
            <table:table-cell table:style-name="ce24" table:number-columns-repeated="4"/>
            <table:table-cell table:number-columns-repeated="1016"/>
          </table:table-row>
          <table:table-row table:style-name="ro3" table:number-rows-repeated="2">
            <table:table-cell table:style-name="ce20"/>
            <table:table-cell table:style-name="ce26" table:number-columns-repeated="2"/>
            <table:table-cell table:style-name="ce20"/>
            <table:table-cell table:style-name="ce24" table:number-columns-repeated="4"/>
            <table:table-cell table:number-columns-repeated="1016"/>
          </table:table-row>
          <table:table-row table:style-name="ro3" table:number-rows-repeated="4">
            <table:table-cell table:style-name="ce20"/>
            <table:table-cell table:style-name="ce26" table:number-columns-repeated="2"/>
            <table:table-cell table:style-name="ce20"/>
            <table:table-cell table:style-name="ce24" table:number-columns-repeated="4"/>
            <table:table-cell table:number-columns-repeated="1016"/>
          </table:table-row>
          <table:table-row table:style-name="ro3" table:number-rows-repeated="5">
            <table:table-cell table:style-name="ce20"/>
            <table:table-cell table:style-name="ce26" table:number-columns-repeated="2"/>
            <table:table-cell table:style-name="ce20"/>
            <table:table-cell table:style-name="ce24" table:number-columns-repeated="4"/>
            <table:table-cell table:number-columns-repeated="1016"/>
          </table:table-row>
          <table:table-row table:style-name="ro3" table:number-rows-repeated="6">
            <table:table-cell table:style-name="ce20"/>
            <table:table-cell table:style-name="ce26" table:number-columns-repeated="2"/>
            <table:table-cell table:style-name="ce20"/>
            <table:table-cell table:style-name="ce24" table:number-columns-repeated="4"/>
            <table:table-cell table:number-columns-repeated="1016"/>
          </table:table-row>
          <table:table-row table:style-name="ro3">
            <table:table-cell table:style-name="ce20"/>
            <table:table-cell table:style-name="ce26" table:number-columns-repeated="2"/>
            <table:table-cell table:style-name="ce27"/>
            <table:table-cell table:style-name="ce30" table:number-columns-repeated="3"/>
            <table:table-cell table:style-name="ce24"/>
            <table:table-cell table:number-columns-repeated="1016"/>
          </table:table-row>
          <table:table-row table:style-name="ro3" table:number-rows-repeated="3">
            <table:table-cell table:style-name="ce20"/>
            <table:table-cell table:style-name="ce26" table:number-columns-repeated="2"/>
            <table:table-cell table:style-name="ce27"/>
            <table:table-cell table:style-name="ce30"/>
            <table:table-cell table:style-name="ce24" table:number-columns-repeated="3"/>
            <table:table-cell table:number-columns-repeated="1016"/>
          </table:table-row>
          <table:table-row table:style-name="ro3">
            <table:table-cell table:style-name="ce20"/>
            <table:table-cell table:style-name="ce26" table:number-columns-repeated="2"/>
            <table:table-cell table:style-name="ce28"/>
            <table:table-cell table:style-name="ce31"/>
            <table:table-cell table:style-name="ce24"/>
            <table:table-cell table:style-name="ce31"/>
            <table:table-cell table:style-name="ce33"/>
            <table:table-cell table:number-columns-repeated="1016"/>
          </table:table-row>
          <table:table-row table:style-name="ro3">
            <table:table-cell table:style-name="ce20"/>
            <table:table-cell table:style-name="ce26" table:number-columns-repeated="2"/>
            <table:table-cell table:style-name="ce20"/>
            <table:table-cell table:style-name="ce24" table:number-columns-repeated="4"/>
            <table:table-cell table:number-columns-repeated="1016"/>
          </table:table-row>
          <table:table-row table:style-name="ro3" table:number-rows-repeated="12">
            <table:table-cell table:style-name="ce20"/>
            <table:table-cell table:style-name="ce26" table:number-columns-repeated="2"/>
            <table:table-cell table:style-name="ce20"/>
            <table:table-cell table:style-name="ce29" table:number-columns-repeated="3"/>
            <table:table-cell table:style-name="ce24"/>
            <table:table-cell table:number-columns-repeated="1016"/>
          </table:table-row>
        </table:table-row-group>
        <table:table-row table:style-name="ro3" table:number-rows-repeated="9">
          <table:table-cell table:style-name="ce20" table:number-columns-repeated="2"/>
          <table:table-cell table:style-name="ce24"/>
          <table:table-cell table:style-name="ce20"/>
          <table:table-cell table:style-name="ce29" table:number-columns-repeated="3"/>
          <table:table-cell table:style-name="ce24"/>
          <table:table-cell table:number-columns-repeated="1016"/>
        </table:table-row>
        <table:table-row table:style-name="ro3">
          <table:table-cell table:style-name="ce20" table:number-columns-repeated="2"/>
          <table:table-cell table:style-name="ce24"/>
          <table:table-cell table:style-name="ce20"/>
          <table:table-cell table:style-name="ce24" table:number-columns-repeated="4"/>
          <table:table-cell table:number-columns-repeated="1016"/>
        </table:table-row>
        <table:table-row table:style-name="ro3">
          <table:table-cell table:style-name="ce21"/>
          <table:table-cell table:style-name="ce20" table:number-columns-repeated="2"/>
          <table:table-cell table:style-name="ce24" table:number-columns-repeated="5"/>
          <table:table-cell table:number-columns-repeated="1016"/>
        </table:table-row>
        <table:table-row table:style-name="ro3">
          <table:table-cell table:style-name="ce22" table:number-columns-spanned="7" table:number-rows-spanned="1">
            <draw:frame table:end-cell-address="Sumário.I72" table:end-x="41.33pt" table:end-y="11.23pt" draw:z-index="2" draw:name="image4.png" draw:style-name="gr1" draw:text-style-name="P1" svg:width="746.22pt" svg:height="30.73pt" svg:x="0pt" svg:y="0pt">
              <draw:image xlink:href="Pictures/10000000000004C900000033B2D87FD235E91AA9.png" xlink:type="simple" xlink:show="embed" xlink:actuate="onLoad">
                <text:p/>
              </draw:image>
            </draw:frame>
          </table:table-cell>
          <table:covered-table-cell table:number-columns-repeated="6"/>
          <table:table-cell table:style-name="ce24"/>
          <table:table-cell table:number-columns-repeated="1016"/>
        </table:table-row>
        <table:table-row table:style-name="ro10">
          <table:table-cell table:number-columns-repeated="1024"/>
        </table:table-row>
        <table:table-row table:style-name="ro1" table:number-rows-repeated="104850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trículas " table:style-name="ta3">
        <table:table-column table:style-name="co3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4">
          <table:table-cell table:style-name="ce34">
            <draw:frame table:end-cell-address="'Matrículas '.B3" table:end-x="41.05pt" table:end-y="3.74pt" draw:z-index="0" draw:name="image1.png" draw:style-name="gr1" draw:text-style-name="P1" svg:width="160.47pt" svg:height="33.73pt" svg:x="0pt" svg:y="0pt">
              <draw:image xlink:href="Pictures/10000201000001190000003B6F00793DFB8F98CE.png" xlink:type="simple" xlink:show="embed" xlink:actuate="onLoad">
                <text:p/>
              </draw:image>
            </draw:frame>
          </table:table-cell>
          <table:table-cell table:number-columns-repeated="3"/>
          <table:table-cell>
            <draw:frame table:end-cell-address="'Matrículas '.H3" table:end-x="21.66pt" table:end-y="13.49pt" draw:z-index="1" draw:name="image3.png" draw:style-name="gr1" draw:text-style-name="P1" svg:width="220.48pt" svg:height="43.48pt" svg:x="72.74pt" svg:y="0pt">
              <draw:image xlink:href="Pictures/10000000000003FA000000CABF04FFB4FD964386.png" xlink:type="simple" xlink:show="embed" xlink:actuate="onLoad">
                <text:p/>
              </draw:image>
            </draw:frame>
          </table:table-cell>
          <table:table-cell table:number-columns-repeated="1019"/>
        </table:table-row>
        <table:table-row table:style-name="ro4" table:number-rows-repeated="4">
          <table:table-cell table:style-name="ce34"/>
          <table:table-cell table:number-columns-repeated="1023"/>
        </table:table-row>
        <table:table-row table:style-name="ro11">
          <table:table-cell table:style-name="ce35" office:value-type="string" calcext:value-type="string" table:number-columns-spanned="6" table:number-rows-spanned="1">
            <text:p>1.1 Cadastro de Matrículas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34"/>
          <table:table-cell table:number-columns-repeated="1023"/>
        </table:table-row>
        <table:table-row table:style-name="ro4">
          <table:table-cell table:style-name="ce36" office:value-type="string" calcext:value-type="string" table:number-columns-spanned="7" table:number-rows-spanned="1">
            <text:p><text:span text:style-name="T2">Para criar, usa-se o registro.&lt;variável&gt;. Para editar e excluir, usa-se registro.novo.&lt;variável&gt;. Para ver o valor anterior usa-se, registro.anterior.&lt;variável&gt;</text:span></text:p>
            <text:p><text:span text:style-name="T3">Exemplo: </text:span><text:span text:style-name="T4">registro.novo.aluno.id</text:span>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34"/>
          <table:table-cell table:number-columns-repeated="1023"/>
        </table:table-row>
        <table:table-row table:style-name="ro4">
          <table:table-cell table:style-name="ce34" office:value-type="string" calcext:value-type="string">
            <text:p>aluno.id</text:p>
          </table:table-cell>
          <table:table-cell table:number-columns-repeated="1023"/>
        </table:table-row>
        <table:table-row-group>
          <table:table-row table:style-name="ro4" table:visibility="collapse">
            <table:table-cell office:value-type="string" calcext:value-type="string">
              <text:p><text:span text:style-name="T5">Descrição:</text:span> Representa o código interno do aluno no sistema.</text:p>
              <text:p><text:span text:style-name="T5">Tipo do dado:</text:span> Numérico</text:p>
              <text:p><text:span text:style-name="T5">Exemplo:</text:span></text:p>
              <text:p>codigoAluno = registro.aluno.id</text:p>
              <text:p>Mensagens.sucesso("Código do aluno: " + codigoAluno)</text:p>
              <text:p/>
            </table:table-cell>
            <table:table-cell table:number-columns-repeated="1023"/>
          </table:table-row>
        </table:table-row-group>
        <table:table-row table:style-name="ro1">
          <table:table-cell table:number-columns-repeated="1024"/>
        </table:table-row>
        <table:table-row table:style-name="ro4">
          <table:table-cell table:style-name="ce34" office:value-type="string" calcext:value-type="string">
            <text:p>aluno.nome</text:p>
          </table:table-cell>
          <table:table-cell table:number-columns-repeated="1023"/>
        </table:table-row>
        <table:table-row-group>
          <table:table-row table:style-name="ro4" table:visibility="collapse">
            <table:table-cell office:value-type="string" calcext:value-type="string">
              <text:p><text:span text:style-name="T5">Descrição:</text:span> Representa o nome do aluno.</text:p>
              <text:p><text:span text:style-name="T5">Tipo do dado: </text:span>String</text:p>
              <text:p><text:span text:style-name="T5">Exemplo:</text:span></text:p>
              <text:p>nomeAluno = registro.aluno.nome</text:p>
              <text:p>Mensagens.sucesso("Aluno: " + nomeAluno + " matriculado com sucesso")</text:p>
              <text:p/>
            </table:table-cell>
            <table:table-cell table:number-columns-repeated="1023"/>
          </table:table-row>
        </table:table-row-group>
        <table:table-row table:style-name="ro1">
          <table:table-cell table:number-columns-repeated="1024"/>
        </table:table-row>
        <table:table-row table:style-name="ro4">
          <table:table-cell table:style-name="ce34" office:value-type="string" calcext:value-type="string">
            <text:p>aluno.dataNascimento</text:p>
          </table:table-cell>
          <table:table-cell table:number-columns-repeated="1023"/>
        </table:table-row>
        <table:table-row-group>
          <table:table-row table:style-name="ro4" table:visibility="collapse">
            <table:table-cell office:value-type="string" calcext:value-type="string">
              <text:p><text:span text:style-name="T5">Descrição:</text:span> Representa a data de nascimento do aluno.</text:p>
              <text:p><text:span text:style-name="T5">Tipo do dado:</text:span> Data</text:p>
              <text:p><text:span text:style-name="T5">Exemplo:</text:span></text:p>
              <text:p>dataNascimento = registro.aluno.dataNascimento</text:p>
              <text:p/>
              <text:p>se (dataNascimento &lt; Datas.data(2000, 1, 1)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">
          <table:table-cell table:number-columns-repeated="1024"/>
        </table:table-row>
        <table:table-row table:style-name="ro4">
          <table:table-cell table:style-name="ce34" office:value-type="string" calcext:value-type="string">
            <text:p>aluno.possuiDeficiencias</text:p>
          </table:table-cell>
          <table:table-cell table:number-columns-repeated="1023"/>
        </table:table-row>
        <table:table-row-group>
          <table:table-row table:style-name="ro4" table:visibility="collapse">
            <table:table-cell office:value-type="string" calcext:value-type="string">
              <text:p><text:span text:style-name="T5">Descrição:</text:span> Representa se o aluno possui ou não deficiência.</text:p>
              <text:p><text:span text:style-name="T5">Tipo do dado:</text:span> Boolean</text:p>
              <text:p><text:span text:style-name="T5">Exemplo:</text:span></text:p>
              <text:p>possuiDeficiencias = registro.aluno.possuiDeficiencias</text:p>
              <text:p/>
              <text:p>se (possuiDeficiencias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luno.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Lista das deficiências informadas no aluno.</text:p>
              <text:p><text:span text:style-name="T5">Tipo do dado:</text:span> Lista</text:p>
              <text:p><text:span text:style-name="T5">Exemplo:</text:span></text:p>
              <text:p>possuiDeficiencias = registro.aluno.possuiDeficiencias</text:p>
              <text:p>deficiencias = registro.aluno.deficiencias</text:p>
              <text:p/>
              <text:p>se (possuiDeficiencias) {</text:p>
              <text:p/>
              <text:p>    percorrer (deficiencias) {</text:p>
              <text:p>        ...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luno.deficiencia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 </text:span>Representa o código interno da deficiência no sistema.</text:p>
              <text:p><text:span text:style-name="T5">Tipo do dado: </text:span>Numérico</text:p>
              <text:p><text:span text:style-name="T5">Exemplo:</text:span></text:p>
              <text:p>possuiDeficiencias = registro.aluno.possuiDeficiencias</text:p>
              <text:p>deficiencias = registro.aluno.deficiencias</text:p>
              <text:p/>
              <text:p>se (possuiDeficiencias) {</text:p>
              <text:p/>
              <text:p>    percorrer (deficiencias) {</text:p>
              <text:p>        Mensagens.sucesso("Deficiência de código " + item.id + " informada no aluno"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luno.deficiencia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descrição da deficiência informada no aluno.</text:p>
              <text:p><text:span text:style-name="T5">Tipo do dado: </text:span>String</text:p>
              <text:p><text:span text:style-name="T5">Exemplo:</text:span></text:p>
              <text:p>possuiDeficiencias = registro.aluno.possuiDeficiencias</text:p>
              <text:p>deficiencias = registro.aluno.deficiencias</text:p>
              <text:p/>
              <text:p>se (possuiDeficiencias) {</text:p>
              <text:p/>
              <text:p>    percorrer (deficiencias) {</text:p>
              <text:p>        Mensagens.sucesso("O aluno possui a deficiência " + item.descricao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luno.deficiencias.observ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observação informada na deficiência do aluno.</text:p>
              <text:p><text:span text:style-name="T5">Tipo do dado:</text:span> String</text:p>
              <text:p><text:span text:style-name="T5">Exemplo:</text:span></text:p>
              <text:p>possuiDeficiencias = registro.aluno.possuiDeficiencias</text:p>
              <text:p>deficiencias = registro.aluno.deficiencias</text:p>
              <text:p/>
              <text:p>se (possuiDeficiencias) {</text:p>
              <text:p/>
              <text:p>    percorrer (deficiencias) {</text:p>
              <text:p>        Mensagens.sucesso("O aluno possui a deficiência " + item.descricao + " com a observação: " + item.observacao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luno.possuiSuperdot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se o aluno possui ou não superdotação.</text:p>
              <text:p><text:span text:style-name="T5">Tipo do dado:</text:span> Boolean</text:p>
              <text:p><text:span text:style-name="T5">Exemplo:</text:span></text:p>
              <text:p>possuiSuperdotacao = registro.aluno.possuiSuperdotacao</text:p>
              <text:p/>
              <text:p>se (possuiSuperdotacao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luno.necessitaAE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 </text:span>Representa se o aluno necessita ou não atendimento educacional especializado.</text:p>
              <text:p><text:span text:style-name="T5">Tipo do dado: </text:span>Boolean</text:p>
              <text:p><text:span text:style-name="T5">Exemplo:</text:span></text:p>
              <text:p>necessitaAEE = registro.aluno.necessitaAEE</text:p>
              <text:p/>
              <text:p>se (necessitaAEE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luno.possuiTranstornosGlobai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se o aluno possui ou não transtornos globais do desenvolvimento..</text:p>
              <text:p><text:span text:style-name="T5">Tipo do dado:</text:span> Boolean</text:p>
              <text:p><text:span text:style-name="T5">Exemplo:</text:span></text:p>
              <text:p>possuiTranstornosGlobais = registro.aluno.possuiTranstornosGlobais</text:p>
              <text:p/>
              <text:p>se (possuiTranstornosGlobais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turm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código interno da turma no sistema.</text:p>
              <text:p><text:span text:style-name="T5">Tipo do dado:</text:span> Numérico</text:p>
              <text:p><text:span text:style-name="T5">Exemplo:</text:span></text:p>
              <text:p>codigoTurma = registro.turma.id</text:p>
              <text:p/>
              <text:p>se (codigoTurma == 1234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turm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descrição da turma.</text:p>
              <text:p><text:span text:style-name="T5">Tipo do dado:</text:span> String</text:p>
              <text:p><text:span text:style-name="T5">Exemplo:</text:span></text:p>
              <text:p>Mensagens.sucesso("Aluno enturmado com sucesso na turma " + registro.turma.descricao)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turma.tipoAtendiment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chave do enum do tipo de atendimento da turma.</text:p>
              <text:p><text:span text:style-name="T5">Tipo do dado:</text:span> Enum</text:p>
              <text:p><text:span text:style-name="T5">Valores possíveis:</text:span></text:p>
              <text:p>NAO_SE_APLICA</text:p>
              <text:p>CLASSE_HOSPITALAR</text:p>
              <text:p>UNIDADE_ATENDIMENTO</text:p>
              <text:p>UNIDADE_PRISIONAL</text:p>
              <text:p>ATIVIDADE_COMPLEMENTAR</text:p>
              <text:p>ATENDIMENTO_EDUCACIONAL_ESPECIALIZADO</text:p>
              <text:p>ATENDIMENTO_PROGRESSAO_PARCIAL</text:p>
              <text:p/>
              <text:p><text:span text:style-name="T5">Exemplo:</text:span></text:p>
              <text:p>tipoAtendimento = registro.turma.tipoAtendimento.chave</text:p>
              <text:p/>
              <text:p>se (tipoAtendimento == "NAO_SE_APLICA") {</text:p>
              <text:p>    ...</text:p>
              <text:p>}</text:p>
              <text:p/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turma.tipoAtendiment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valor do enum do tipo de atendimento da turma.</text:p>
              <text:p><text:span text:style-name="T5">Tipo do dado:</text:span> Enum</text:p>
              <text:p><text:span text:style-name="T5">Valores possíveis:</text:span></text:p>
              <text:p>Não se aplica</text:p>
              <text:p>Classe hospitalar</text:p>
              <text:p>Unidade de atendimento Socioeducativo</text:p>
              <text:p>Unidade prisional</text:p>
              <text:p>Atividade complementar</text:p>
              <text:p>Atendimento Educacional Especializado (AEE)</text:p>
              <text:p>Atendimento exclusivo de progressão parcial</text:p>
              <text:p/>
              <text:p><text:span text:style-name="T5">Exemplo:</text:span></text:p>
              <text:p>tipoAtendimentoValor = registro.turma.tipoAtendimento.valor</text:p>
              <text:p>tipoAtendimentoChave = registro.turma.tipoAtendimento.chave</text:p>
              <text:p/>
              <text:p>se (tipoAtendimentoChave == "NAO_SE_APLICA") {</text:p>
              <text:p>    Mensagens.sucesso("Aluno matriculado com sucesso na turma com o tipo de atendimento " + tipoAtendimentoValor)</text:p>
              <text:p>}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stabeleciment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 </text:span>Representa o código interno do estabelecimento de ensino no sistema.</text:p>
              <text:p><text:span text:style-name="T5">Tipo do dado: </text:span>Numérico</text:p>
              <text:p><text:span text:style-name="T5">Exemplo:</text:span></text:p>
              <text:p>estabelecimentoId = registro.estabelecimento.id</text:p>
              <text:p/>
              <text:p>se (estabelecimento.id == 1234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stabeleciment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nome do estabelecimento de ensino.</text:p>
              <text:p><text:span text:style-name="T5">Tipo do dado:</text:span> String</text:p>
              <text:p><text:span text:style-name="T5">Exemplo:</text:span></text:p>
              <text:p>nomeEstabelecimento = registro.estabelecimento.descricao</text:p>
              <text:p/>
              <text:p>se (nomeEstabelecimento == "EBM Joaquim da Silva"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tip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 </text:span>Representa a chave do enum do tipo da matrícula.</text:p>
              <text:p><text:span text:style-name="T5">Tipo do dado:</text:span> Enum</text:p>
              <text:p><text:span text:style-name="T5">Valores possíveis:</text:span></text:p>
              <text:p>EDUCACAO_BASICA</text:p>
              <text:p>COMPLEMENTAR</text:p>
              <text:p>AEE</text:p>
              <text:p>ATIVIDADE_COMPLEMENTAR</text:p>
              <text:p>PROGRESSAO_PARCIAL</text:p>
              <text:p>ACELERACAO</text:p>
              <text:p>EJA</text:p>
              <text:p/>
              <text:p><text:span text:style-name="T5">Exemplo:</text:span></text:p>
              <text:p>tipoMatricula = registro.tipo.chave</text:p>
              <text:p/>
              <text:p>se (tipoMatricula == "EDUCACAO_BASICA"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tip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 </text:span>Representa o valor do enum do tipo da matrícula.</text:p>
              <text:p><text:span text:style-name="T5">Tipo do dado: </text:span>Enum</text:p>
              <text:p><text:span text:style-name="T5">Valores possíveis:</text:span></text:p>
              <text:p>Educação básica</text:p>
              <text:p>Complementar</text:p>
              <text:p>AEE</text:p>
              <text:p>Atividade complementar</text:p>
              <text:p>Progressão parcial</text:p>
              <text:p>Aceleração</text:p>
              <text:p>EJA</text:p>
              <text:p/>
              <text:p><text:span text:style-name="T5">Exemplo:</text:span></text:p>
              <text:p>tipoMatricula = registro.tipo.valor</text:p>
              <text:p/>
              <text:p>se (tipoMatricula == "Progressão parcial"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turn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chave do enum do turno da matrícula.</text:p>
              <text:p><text:span text:style-name="T5">Tipo do dado: </text:span>Enum</text:p>
              <text:p><text:span text:style-name="T5">Valores possíveis:</text:span></text:p>
              <text:p>MATUTINO</text:p>
              <text:p>VESPERTINO</text:p>
              <text:p>NOTURNO</text:p>
              <text:p>INTEGRAL</text:p>
              <text:p/>
              <text:p><text:span text:style-name="T5">Exemplo:</text:span></text:p>
              <text:p>turnoMatricula = registro.turno.chave</text:p>
              <text:p/>
              <text:p>se (turnoMatricula == "VESPERTINO"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turn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valor do enum do turno da matrícula.</text:p>
              <text:p><text:span text:style-name="T5">Tipo do dado:</text:span> Enum</text:p>
              <text:p><text:span text:style-name="T5">Valores possíveis:</text:span></text:p>
              <text:p>Matutino</text:p>
              <text:p>Vespertino</text:p>
              <text:p>Noturno</text:p>
              <text:p>Integral</text:p>
              <text:p/>
              <text:p><text:span text:style-name="T5">Exemplo:</text:span></text:p>
              <text:p>turnoMatricula = registro.turno.valor</text:p>
              <text:p/>
              <text:p>se (turnoMatricula == "Noturno"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dat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data da matrícula.</text:p>
              <text:p><text:span text:style-name="T5">Tipo do dado:</text:span> Data</text:p>
              <text:p><text:span text:style-name="T5">Exemplo:</text:span></text:p>
              <text:p>dataMatricula = registro.data</text:p>
              <text:p/>
              <text:p>se (data &lt; Datas.data(2018, 2, 2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usaTransporteEsco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se o aluno matriculado utiliza ou não transporte escolar.</text:p>
              <text:p><text:span text:style-name="T5">Tipo do dado:</text:span> Boolean</text:p>
              <text:p><text:span text:style-name="T5">Exemplo:</text:span></text:p>
              <text:p>usaTransporteEscolar = registro.usaTransporteEscolar</text:p>
              <text:p/>
              <text:p>se (usaTransporteEscolar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poderPublicoResponsavelTransporte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chave do enum do poder público responsável pelo transporte escolar informado na matrícula.</text:p>
              <text:p><text:span text:style-name="T5">Tipo do dado: </text:span>Enum</text:p>
              <text:p><text:span text:style-name="T5">Valores possíveis:</text:span></text:p>
              <text:p>PODER_MUNICIPAL</text:p>
              <text:p>PODER_ESTADUAL</text:p>
              <text:p/>
              <text:p><text:span text:style-name="T5">Exemplo:</text:span></text:p>
              <text:p>usaTransporteEscolar = registro.usaTransporteEscolar</text:p>
              <text:p>poderPublicoTransporte = registro.poderPublicoResponsavelTransporte.chave</text:p>
              <text:p/>
              <text:p>se (usaTransporteEscolar) {</text:p>
              <text:p/>
              <text:p>    se (poderPublicoTransporte == "PODER_MUNICIPAL") {</text:p>
              <text:p>        ...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poderPublicoResponsavelTransporte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valor do enum do poder público responsável pelo transporte escolar informado na matrícula.</text:p>
              <text:p><text:span text:style-name="T5">Tipo do dado:</text:span> Enum</text:p>
              <text:p><text:span text:style-name="T5">Valores possíveis:</text:span></text:p>
              <text:p>Poder municipal</text:p>
              <text:p>Poder estadual</text:p>
              <text:p/>
              <text:p><text:span text:style-name="T5">Exemplo:</text:span></text:p>
              <text:p>usaTransporteEscolar = registro.usaTransporteEscolar</text:p>
              <text:p>poderPublicoTransporte = registro.poderPublicoResponsavelTransporte.valor</text:p>
              <text:p/>
              <text:p>se (usaTransporteEscolar) {</text:p>
              <text:p/>
              <text:p>    se (poderPublicoTransporte == "Poder estadual") {</text:p>
              <text:p>        ...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matrizCurricular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código interno da matriz curricular no sistema.</text:p>
              <text:p><text:span text:style-name="T5">Tipo do dado:</text:span> String</text:p>
              <text:p><text:span text:style-name="T5">Exemplo:</text:span></text:p>
              <text:p>matrizCurricularId = registro.matrizCurricular.id</text:p>
              <text:p/>
              <text:p>se (matrizCurricularId == 1234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matrizCurricular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descrição da matriz curricular da matrícula.</text:p>
              <text:p><text:span text:style-name="T5">Tipo do dado: </text:span>String</text:p>
              <text:p><text:span text:style-name="T5">Exemplo:</text:span></text:p>
              <text:p>descricaoMatrizCurricular = registro.matrizCurricular.descricao</text:p>
              <text:p/>
              <text:p>se (descricaoMatrizCurricular == "Matriz Curricular EF 9 Anos"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matrizCurricular.modu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 </text:span>Representa se a matriz curricular da matrícula é organizada ou não de forma modular.</text:p>
              <text:p><text:span text:style-name="T5">Tipo do dado:</text:span> Boolean</text:p>
              <text:p><text:span text:style-name="T5">Exemplo:</text:span></text:p>
              <text:p>modular = registro.matrizCurricular.modular</text:p>
              <text:p/>
              <text:p>se (modular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 </text:span>Representa o código interno da etapa do ensino da matriz curricular no sistema.</text:p>
              <text:p><text:span text:style-name="T5">Tipo do dado:</text:span> Numérico</text:p>
              <text:p><text:span text:style-name="T5">Exemplo:</text:span></text:p>
              <text:p>etapa = registro.etapa.id</text:p>
              <text:p/>
              <text:p>se (etapa == 1234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.classific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classificação da etapa do ensino da matriz curricular no sistema.</text:p>
              <text:p><text:span text:style-name="T5">Tipo do dado: </text:span>String</text:p>
              <text:p><text:span text:style-name="T5">Exemplo:</text:span></text:p>
              <text:p>classificacaoEtapa = registro.etapa.classificacao</text:p>
              <text:p/>
              <text:p>se (classificacaoEtapa == "Alfabetização"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formaIngress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 </text:span>Representa a chave do enum da forma de ingresso da matrícula.</text:p>
              <text:p><text:span text:style-name="T5">Tipo do dado:</text:span> Enum</text:p>
              <text:p><text:span text:style-name="T5">Valores possíveis:</text:span></text:p>
              <text:p>PRIMEIRA_MATRICULA</text:p>
              <text:p>MATRICULA</text:p>
              <text:p>REMATRICULA</text:p>
              <text:p>REINGRESSO</text:p>
              <text:p>TRANSFERENCIA</text:p>
              <text:p/>
              <text:p><text:span text:style-name="T5">Exemplo:</text:span></text:p>
              <text:p>formaIngresso = registro.formaIngresso.chave</text:p>
              <text:p/>
              <text:p>se (formaIngresso == "REMATRICULA"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formaIngress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valor do enum da forma de ingresso da matrícula.</text:p>
              <text:p><text:span text:style-name="T5">Tipo do dado: </text:span>Enum</text:p>
              <text:p><text:span text:style-name="T5">Valores possíveis:</text:span></text:p>
              <text:p>Primeira matrícula</text:p>
              <text:p>Matrícula</text:p>
              <text:p>Rematrícula</text:p>
              <text:p>Reingresso</text:p>
              <text:p>Transferência</text:p>
              <text:p><text:span text:style-name="T5"/></text:p>
              <text:p><text:span text:style-name="T5">Exemplo:</text:span></text:p>
              <text:p>formaIngresso = registro.formaIngresso.valor</text:p>
              <text:p/>
              <text:p>se (formaIngresso == "Transferência") {</text:p>
              <text:p>    ...</text:p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tividade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Lista das atividades da matrícula do aluno. Aplicável aos tipos de matrícula AEE e atividade complementar.</text:p>
              <text:p><text:span text:style-name="T5">Tipo do dado:</text:span> Lista</text:p>
              <text:p><text:span text:style-name="T5">Exemplo:</text:span></text:p>
              <text:p>tipoMatricula = registro.tipo.chave</text:p>
              <text:p>atividades = registro.atividades</text:p>
              <text:p/>
              <text:p>se (tipoMatricula == "AEE") {</text:p>
              <text:p/>
              <text:p>    percorrer (atividades) {</text:p>
              <text:p>        ...</text:p>
              <text:p>    }</text:p>
              <text:p/>
              <text:p>}</text:p>
              <text:p/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tividade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código interno do sistema da atividade matriculada.</text:p>
              <text:p><text:span text:style-name="T5">Tipo do dado:</text:span> Numérico</text:p>
              <text:p><text:span text:style-name="T5">Exemplo:</text:span></text:p>
              <text:p>tipoMatricula = registro.tipo.chave</text:p>
              <text:p>atividades = registro.atividades</text:p>
              <text:p/>
              <text:p>se (tipoMatricula == "AEE") {</text:p>
              <text:p/>
              <text:p>    percorrer (atividades) {</text:p>
              <text:p>        Mensagens.sucesso("Aluno possui matrícula na atividade de código " + item.id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tividade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 </text:span>Representa a descrição da atividade matriculada.</text:p>
              <text:p><text:span text:style-name="T5">Tipo do dado: </text:span>Numérico</text:p>
              <text:p><text:span text:style-name="T5">Exemplo:</text:span></text:p>
              <text:p>tipoMatricula = registro.tipo.chave</text:p>
              <text:p>atividades = registro.atividades</text:p>
              <text:p/>
              <text:p>se (tipoMatricula == "AEE") {</text:p>
              <text:p/>
              <text:p>    percorrer (atividades) {</text:p>
              <text:p>        Mensagens.sucesso("Aluno possui matrícula na atividade de código " + item.descricao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atividades.codigoInep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código do INEP da atividade matriculada.</text:p>
              <text:p><text:span text:style-name="T5">Tipo do dado:</text:span> Numérico</text:p>
              <text:p><text:span text:style-name="T5">Exemplo:</text:span></text:p>
              <text:p>tipoMatricula = registro.tipo.chave</text:p>
              <text:p>atividades = registro.atividades</text:p>
              <text:p/>
              <text:p>se (tipoMatricula == "AEE") {</text:p>
              <text:p/>
              <text:p>    percorrer (atividades) {</text:p>
              <text:p>        Mensagens.sucesso("Aluno possui matrícula na atividade de código " + item.codigoInep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MatrizDisciplin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Lista das disciplinas da matrícula do aluno. Aplicável às matrículas do tipo progressão parcial e EJA modular.</text:p>
              <text:p><text:span text:style-name="T5">Tipo do dado:</text:span> Lista</text:p>
              <text:p><text:span text:style-name="T5">Exemplo:</text:span></text:p>
              <text:p>tipoMatricula = registro.tipo.chave</text:p>
              <text:p>disciplinas = registro.etapaMatrizDisciplinas</text:p>
              <text:p/>
              <text:p>se (tipoMatricula == "PROGRESSAO_PARCIAL") {</text:p>
              <text:p/>
              <text:p>    percorrer (disciplinas) {</text:p>
              <text:p>        ...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MatrizDisciplinas.matrizCurricular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código da matriz curricular da matrícula dos tipos progressão parcial e EJA modular.</text:p>
              <text:p><text:span text:style-name="T5">Tipo do dado: </text:span>Numérico</text:p>
              <text:p><text:span text:style-name="T5">Exemplo:</text:span></text:p>
              <text:p>tipoMatricula = registro.tipo.chave</text:p>
              <text:p>disciplinas = registro.etapaMatrizDisciplinas</text:p>
              <text:p/>
              <text:p>se (tipoMatricula == "PROGRESSAO_PARCIAL") {</text:p>
              <text:p/>
              <text:p>    percorrer (disciplinas) {</text:p>
              <text:p>        Mensagens.sucesso(item.matrizCurricular.id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MatrizDisciplinas.matrizCurricular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descrição da matriz curricular da matrícula dos tipos progressão parcial e EJA modular.</text:p>
              <text:p><text:span text:style-name="T5">Tipo do dado: </text:span>String</text:p>
              <text:p><text:span text:style-name="T5">Exemplo:</text:span></text:p>
              <text:p>tipoMatricula = registro.tipo.chave</text:p>
              <text:p>disciplinas = registro.etapaMatrizDisciplinas</text:p>
              <text:p/>
              <text:p>se (tipoMatricula == "PROGRESSAO_PARCIAL") {</text:p>
              <text:p/>
              <text:p>    percorrer (disciplinas) {</text:p>
              <text:p>        Mensagens.sucesso("Aluno matriculado com sucesso na matriz curricular " + item.MatrizCurricular.Descricao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MatrizDisciplinas.etapaMatriz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código do sistema da etapa da matriz curricular da matrícula dos tipos progressão parcial e EJA modular.</text:p>
              <text:p><text:span text:style-name="T5">Tipo do dado:</text:span> Numérico</text:p>
              <text:p><text:span text:style-name="T5">Exemplo:</text:span></text:p>
              <text:p>tipoMatricula = registro.tipo.chave</text:p>
              <text:p>disciplinas = registro.etapaMatrizDisciplinas</text:p>
              <text:p/>
              <text:p>se (tipoMatricula == "PROGRESSAO_PARCIAL") {</text:p>
              <text:p/>
              <text:p>    percorrer (disciplinas) {</text:p>
              <text:p>        Mensagens.sucesso(item.EtapaMatriz.id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MatrizDisciplinas.etapaMatriz.classific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classificação da etapa da matriz curricular da matrícula dos tipos progressão parcial e EJA modular.</text:p>
              <text:p><text:span text:style-name="T5">Tipo do dado: </text:span>String</text:p>
              <text:p><text:span text:style-name="T5">Exemplo:</text:span></text:p>
              <text:p>tipoMatricula = registro.tipo.chave</text:p>
              <text:p>disciplinas = registro.etapaMatrizDisciplinas</text:p>
              <text:p/>
              <text:p>se (tipoMatricula == "PROGRESSAO_PARCIAL") {</text:p>
              <text:p/>
              <text:p>    percorrer (disciplinas) {</text:p>
              <text:p>        Mensagens.sucesso(item.EtapaMatriz.classificacao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MatrizDisciplinas.disciplin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código da disciplina da matrícula dos tipos progressão parcial e EJA modular.</text:p>
              <text:p><text:span text:style-name="T5">Tipo do dado:</text:span> Numérico</text:p>
              <text:p><text:span text:style-name="T5">Exemplo:</text:span></text:p>
              <text:p>modular = registro.matrizCurricular.modular</text:p>
              <text:p>disciplinas = registro.etapaMatrizDisciplinas</text:p>
              <text:p/>
              <text:p>se (modular) {</text:p>
              <text:p/>
              <text:p>    percorrer (disciplinas) {</text:p>
              <text:p>        Mensagens.sucesso("Aluno matriculado com sucesso na disciplina de código " + item.disciplina.id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MatrizDisciplinas.disciplin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descrição da disciplina da matrícula dos tipos progressão parcial e EJA modular.</text:p>
              <text:p><text:span text:style-name="T5">Tipo do dado:</text:span> String</text:p>
              <text:p><text:span text:style-name="T5">Exemplo:</text:span></text:p>
              <text:p>modular = registro.matrizCurricular.modular</text:p>
              <text:p>disciplinas = registro.etapaMatrizDisciplinas</text:p>
              <text:p/>
              <text:p>se (modular) {</text:p>
              <text:p/>
              <text:p>    percorrer (disciplinas) {</text:p>
              <text:p>        Mensagens.sucesso("Aluno matriculado com sucesso na disciplina " + item.disciplina.descricao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MatrizDisciplinas.disciplina.sigl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 </text:span>Representa a sigla da disciplina da matrícula dos tipos progressão parcial e EJA modular.</text:p>
              <text:p><text:span text:style-name="T5">Tipo do dado:</text:span> String</text:p>
              <text:p><text:span text:style-name="T5">Exemplo:</text:span></text:p>
              <text:p>modular = registro.matrizCurricular.modular</text:p>
              <text:p>disciplinas = registro.etapaMatrizDisciplinas</text:p>
              <text:p/>
              <text:p>se (modular) {</text:p>
              <text:p/>
              <text:p>    percorrer (disciplinas) {</text:p>
              <text:p>        Mensagens.sucesso("Disciplina de sigla " + item.disciplina.Sigla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MatrizDisciplinas.eixoTematic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o código do eixo temático da matrícula dos tipos progressão parcial e EJA modular.</text:p>
              <text:p><text:span text:style-name="T5">Tipo do dado: </text:span>Numérico</text:p>
              <text:p><text:span text:style-name="T5">Exemplo:</text:span></text:p>
              <text:p>modular = registro.matrizCurricular.modular</text:p>
              <text:p>disciplinas = registro.etapaMatrizDisciplinas</text:p>
              <text:p/>
              <text:p>se (modular) {</text:p>
              <text:p/>
              <text:p>    percorrer (disciplinas) {</text:p>
              <text:p>        Mensagens.sucesso("Eixo temático: " + item.eixoTematico.id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etapaMatrizDisciplinas.eixoTematic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<text:span text:style-name="T5">Descrição:</text:span> Representa a descrição do eixo temático da matrícula dos tipos progressão parcial e EJA modular.</text:p>
              <text:p><text:span text:style-name="T5">Tipo do dado:</text:span> String</text:p>
              <text:p><text:span text:style-name="T5">Exemplo:</text:span></text:p>
              <text:p>modular = registro.matrizCurricular.modular</text:p>
              <text:p>disciplinas = registro.etapaMatrizDisciplinas</text:p>
              <text:p/>
              <text:p>se (modular) {</text:p>
              <text:p/>
              <text:p>    percorrer (disciplinas) {</text:p>
              <text:p>        Mensagens.sucesso("Eixo temático: " + item.eixoTematico.descricao)</text:p>
              <text:p>    }</text:p>
              <text:p/>
              <text:p>}</text:p>
              <text:p/>
            </table:table-cell>
            <table:table-cell table:number-columns-repeated="1023"/>
          </table:table-row>
        </table:table-row-group>
        <table:table-row table:style-name="ro10" table:number-rows-repeated="2">
          <table:table-cell table:number-columns-repeated="1024"/>
        </table:table-row>
        <table:table-row table:style-name="ro10">
          <table:table-cell table:style-name="ce37" office:value-type="string" calcext:value-type="string">
            <text:p>MatriculaVagaEtapa</text:p>
          </table:table-cell>
          <table:table-cell table:number-columns-repeated="1023"/>
        </table:table-row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formaIngress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formaIngress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formaIngress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matrizCurricu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matrizCurricular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matrizCurricular.modu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matrizCurricular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.classific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dat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usaTransporteEsco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observ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necessitaAE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ataNas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Superdot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TranstornosGlobai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7" office:value-type="string" calcext:value-type="string">
            <text:p>MatriculaModular</text:p>
          </table:table-cell>
          <table:table-cell table:number-columns-repeated="1023"/>
        </table:table-row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4" office:value-type="string" calcext:value-type="string">
            <text:p>registro.etapaMatrizDisciplin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disciplin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disciplina.sigl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disciplin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disciplin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ixoTematic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ixoTematic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ixoTematic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matrizCurricu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matrizCurricular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matrizCurricular.modu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matrizCurricular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tapaMatriz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tapaMatriz.classific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tapaMatriz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dat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usaTransporteEsco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observ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necessitaAE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ataNas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Superdot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TranstornosGlobai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7" office:value-type="string" calcext:value-type="string">
            <text:p>MatriculaAtividade</text:p>
          </table:table-cell>
          <table:table-cell table:number-columns-repeated="1023"/>
        </table:table-row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4" office:value-type="string" calcext:value-type="string">
            <text:p>registro.atividade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tividades.codigoInep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tividade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tividade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dat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usaTransporteEsco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observ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necessitaAE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ataNas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Superdot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TranstornosGlobai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 table:number-rows-repeated="2">
          <table:table-cell table:number-columns-repeated="1024"/>
        </table:table-row>
        <table:table-row table:style-name="ro10">
          <table:table-cell table:style-name="ce37" office:value-type="string" calcext:value-type="string">
            <text:p>MatriculaDisciplina</text:p>
          </table:table-cell>
          <table:table-cell table:number-columns-repeated="1023"/>
        </table:table-row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disciplin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disciplina.sigl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disciplin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disciplin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ixoTematic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ixoTematic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ixoTematic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matrizCurricu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matrizCurricular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matrizCurricular.modu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matrizCurricular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tapaMatriz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tapaMatriz.classific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tapaMatrizDisciplinas.etapaMatriz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dat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usaTransporteEsco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observ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necessitaAE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ataNas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Superdot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TranstornosGlobai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ip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7" office:value-type="string" calcext:value-type="string">
            <text:p>Matricula</text:p>
          </table:table-cell>
          <table:table-cell table:number-columns-repeated="1023"/>
        </table:table-row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4" office:value-type="string" calcext:value-type="string">
            <text:p>registro.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estabeleciment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dat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tipoAtendiment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m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turno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usaTransporteEscola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.chav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poderPublicoResponsavelTransporte.valor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observ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eficiencia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necessitaAE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dataNas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Superdot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possuiTranstornosGlobais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4" office:value-type="string" calcext:value-type="string">
            <text:p>registro.alun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alun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style-name="ce39"/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spacoDiferenciad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style-name="ce34"/>
          <table:table-cell table:number-columns-repeated="1023"/>
        </table:table-row>
        <table:table-row table:style-name="ro10">
          <table:table-cell table:style-name="ce34" office:value-type="string" calcext:value-type="string">
            <text:p>registro.tipo</text:p>
          </table:table-cell>
          <table:table-cell table:number-columns-repeated="1023"/>
        </table:table-row>
        <table:table-row-group table:display="false">
          <table:table-row table:style-name="ro10" table:visibility="collapse">
            <table:table-cell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4" office:value-type="string" calcext:value-type="string">
            <text:p>registro.tipo.chave</text:p>
          </table:table-cell>
          <table:table-cell table:number-columns-repeated="1023"/>
        </table:table-row>
        <table:table-row table:style-name="ro10">
          <table:table-cell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4" office:value-type="string" calcext:value-type="string">
            <text:p>registro.tipo.valor</text:p>
          </table:table-cell>
          <table:table-cell table:number-columns-repeated="1023"/>
        </table:table-row>
        <table:table-row table:style-name="ro10">
          <table:table-cell office:value-type="string" calcext:value-type="string">
            <text:p>Tipo: Texto</text:p>
          </table:table-cell>
          <table:table-cell table:number-columns-repeated="1023"/>
        </table:table-row>
        <table:table-row table:style-name="ro1" table:number-rows-repeated="104779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Lista de espera" table:style-name="ta4">
        <table:table-column table:style-name="co1" table:number-columns-repeated="6" table:default-cell-style-name="Default"/>
        <table:table-column table:style-name="co4" table:default-cell-style-name="Default"/>
        <table:table-column table:style-name="co2" table:number-columns-repeated="1017" table:default-cell-style-name="Default"/>
        <table:table-row table:style-name="ro4">
          <table:table-cell table:style-name="ce34">
            <draw:frame table:end-cell-address="'Lista de espera'.B3" table:end-x="59.78pt" table:end-y="3.74pt" draw:z-index="0" draw:name="image1.png" draw:style-name="gr1" draw:text-style-name="P1" svg:width="160.47pt" svg:height="33.73pt" svg:x="0pt" svg:y="0pt">
              <draw:image xlink:href="Pictures/10000201000001190000003B6F00793DFB8F98CE.png" xlink:type="simple" xlink:show="embed" xlink:actuate="onLoad">
                <text:p/>
              </draw:image>
            </draw:frame>
          </table:table-cell>
          <table:table-cell table:number-columns-repeated="3"/>
          <table:table-cell>
            <draw:frame table:end-cell-address="'Lista de espera'.G3" table:end-x="91.81pt" table:end-y="13.49pt" draw:z-index="1" draw:name="image3.png" draw:style-name="gr1" draw:text-style-name="P1" svg:width="220.48pt" svg:height="43.48pt" svg:x="72.74pt" svg:y="0pt">
              <draw:image xlink:href="Pictures/10000000000003FA000000CABF04FFB4FD964386.png" xlink:type="simple" xlink:show="embed" xlink:actuate="onLoad">
                <text:p/>
              </draw:image>
            </draw:frame>
          </table:table-cell>
          <table:table-cell table:number-columns-repeated="1019"/>
        </table:table-row>
        <table:table-row table:style-name="ro4" table:number-rows-repeated="4">
          <table:table-cell table:style-name="ce34"/>
          <table:table-cell table:number-columns-repeated="1023"/>
        </table:table-row>
        <table:table-row table:style-name="ro11">
          <table:table-cell table:style-name="ce35" office:value-type="string" calcext:value-type="string" table:number-columns-spanned="6" table:number-rows-spanned="1">
            <text:p>1.2 Inscrição na lista de espera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34"/>
          <table:table-cell table:number-columns-repeated="1023"/>
        </table:table-row>
        <table:table-row table:style-name="ro4">
          <table:table-cell table:style-name="ce36" office:value-type="string" calcext:value-type="string" table:number-columns-spanned="7" table:number-rows-spanned="1">
            <text:p><text:span text:style-name="T2">Para criar, usa-se o registro.&lt;variável&gt;. Para editar e excluir, usa-se registro.novo.&lt;variável&gt;. Para ver o valor anterior usa-se, registro.anterior.&lt;variável&gt;.</text:span></text:p>
            <text:p><text:span text:style-name="T3">Exemplo: </text:span><text:span text:style-name="T4">registro.novo.id</text:span></text:p>
          </table:table-cell>
          <table:covered-table-cell table:number-columns-repeated="6"/>
          <table:table-cell table:number-columns-repeated="1017"/>
        </table:table-row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Representa o código identificador da inscri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o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anoLetiv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Representa a data da inscri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o dado:</text:span><text:span text:style-name="T6"> Date-tim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situacao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Representa a situação da inscri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o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INSCRI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TRICUL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ANCELAD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situacao.motiv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Representa o motivo do cancelamento da inscri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o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observ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Representa a observação informada na inscri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o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riteri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Lista de critérios da configuração da lista de espera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Array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riterios.configuracaoListaEsperaCriteri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ódigo identificador do critério da lista de espera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o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Lista de etapas da configuração da lista de espera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Array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configuracaoNivelModalidade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ódigo identificador da modalidade/nível escolar da configur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configuracaoNivelModalidade.mod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Modalidade da inscrição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BASIC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OMPLEMENTAR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EJ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CELERACA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ROGRESSAO_PARCIA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TIVIDADES_COMPLEMENTARES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TIVDADES_AEE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configuracaoNivelModalidade.nivelEscolar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ível escolar da inscri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EDUCACAO_INFANTI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ENSINO_FUNDAMENTA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ENSINO_MEDI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nivelModalidadeEtap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Código identificador da etapa da inscri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nivelModalidadeEtapa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Tipo de inscri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EQUIVALENCI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TIVIDADE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INFANTI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OMPLEMENTAR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nivelModalidadeEtap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escrição da etapa da inscri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estabeleciment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Lista de estabelecimentos da inscrição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Array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estabelecimentos.estabeleciment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Código identificador do estabelecimento de ensino da inscrição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estabelecimentos.turn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Lista de informações dos turnos da inscrição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Array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estabelecimentos.turnos.turn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urno da inscrição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TUTIN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VESPERTIN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NOTURN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INTEGRAL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estabelecimentos.turnos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Situação do turno da inscrição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INSCRI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TRICUL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ANCELAD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estabelecimentos.turnos.situacao.motiv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tapas.estabelecimentos.turnos.situacao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tapas.estabelecimentos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Situação do estabelecimento da inscrição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INSCRI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TRICUL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ANCELAD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estabelecimentos.situacao.motiv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tapas.estabelecimentos.situacao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tapas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Situação da etapa da inscrição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INSCRI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TRICUL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ANCELAD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situacao.motiv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tapas.situacao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ome do inscrito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Nas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ata de nasciment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Dat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sex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Sex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SCULIN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FEMINI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ac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Raç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MAREL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BRANC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INDIGEN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ARD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RE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pf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PF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Lista de informações da filiação da inscri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Array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ome da filiaçã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ipo de filiaçã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AI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E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TUTOR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sex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Sexo da filiaçã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SCULIN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FEMINI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cpf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PF da filiaçã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RG da filiaçã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empregad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Indica se a pessoa da filiação está empregada ou n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enderecoTrabalho.cep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EP do endereço do trabalho da pessoa da fili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enderecoTrabalho.nomeLogradou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Logradouro do endereço do trabalho da pessoa da fili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enderecoTrabalho.nume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Número do endereço do trabalho da pessoa da fili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enderecoTrabalho.comple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omplemento do endereço do trabalho da pessoa da fili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enderecoTrabalho.nomeBair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Bairro do endereço do trabalho da pessoa da fili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enderecoTrabalho.municipi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Código identificador do município do trabalho da pessoa da fili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localTrabalhoDosPai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Local de trabalho da pessoa da fili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telefon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elefone da fili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celular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elular da fili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permiteSm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Permite o envio de SMS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ema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E-mail da fili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permiteEma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Permite o envio de e-mail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Lista de deficiências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Array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eficiencia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ódigo identificador da deficiênci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eficiencias.observ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Observação da deficiênci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omeSoci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ome socia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stadoCiv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Estado civ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SOLTEIR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AS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DIVORCI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VIUV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ONCUBINA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DESQUIT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UNIAO_ESTAVEL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grauInstru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Grau de instruçã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NAO_ALFABETIZ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LFABETIZ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FUNDAMENTAL_INCOMPLE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FUNDAMENTAL_COMPLE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EDIO_INCOMPLE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EDIO_COMPLE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SUPERIOR_INCOMPLE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SUPERIOR_COMPLE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B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ESPECIALIZACA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ESTR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DOUTOR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OS_DOUTOR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TECNIC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GISTERIO_INCOMPLE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GISTERIO_COMPLE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GISTERIO_INDIGENA_INCOMPLE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GISTERIO_INDIGENA_COMPL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RG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orgaoEmissor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Código identificador do órgão emissor do RG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Emissao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ata da emissão do RG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Dat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ufEmissao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UF da emissão do RG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C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P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M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B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E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DF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ES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G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T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S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G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B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R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E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I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RJ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RN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RS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R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RR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SC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SP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SE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acion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ipo de nacionalidade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BRASILEIR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NATURALIZAD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ESTRANG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rmiteEnvioEma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Permite o envio de e-mail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rmiteEnvioSm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Permite o envio de SMS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ossuiPlanoSau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O inscrito possui plano de saúde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lanoSau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Plano de saúde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utilizaMedic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O inscrito utiliza medicaçã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edicaco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Medicações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alergi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Alergias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m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O inscrito fuma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habilidadeMotor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Habilidade motor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DESTR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ANHO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MBIDEST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orientacaoSexu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Orientação sexua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HETEROSEXUA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HOMOSEXUA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BISSEXUA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SSEXUA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ANSEXUAL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ertidaoCiv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ipo da certidão civ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NASCIMENT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ASAMEN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odel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Modelo da certidão civ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NOV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NTIG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umer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Número da certidão civ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umeroTerm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úmero do termo da certidão civ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umeroFolha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úmero da folha da certidão civ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umeroLivr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úmero do livro da certidão civ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Emissa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ata da emissão da certidão civ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Dat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artori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ódigo identificador do cartório da certidão civ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unicipi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ódigo identificador do município da certidão civ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ligi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ódigo identificador da religiã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unicipioNas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ódigo identificador do município de nasciment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tuloEleitor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ítulo de eleitor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zonaEleitor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Zona eleitoral do título de eleitor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secaoEleitor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Seção eleitoral do título de eleitor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umeroReservist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úmero de reservist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Pes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Numb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statur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Estatur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Numb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orDosOlh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or dos olhos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ZUIS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ASTANHOS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RETOS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VERDES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poSanguine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ipo sanguíneo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P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N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BP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BN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BP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BN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OP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ON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oador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O inscrito é doador de sangue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ic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RIC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orgaoEmissorRic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Órgão emissor do RIC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EmissaoRic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ata da emissão do RIC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Dat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ufEmissaoRic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UF de emissão do RIC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C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P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AM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B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E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DF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ES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G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T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S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MG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A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B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R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E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I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RJ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RN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RS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R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RR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SC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SP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SE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n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NS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EmissaoCn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ata da emissão do CNS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Dat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i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úmero PIS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EmissaoPi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ata da emissão do PIS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Dat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aisNacion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ódigo identificador do país de nacionalidade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aturalizad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O inscrito é naturalizad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ChegadaEstrang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ata de chegada do inscrito estrangeir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Dat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identidadeEstrang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úmero da identidade do inscrito estrangeir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orgaoEmissorIdentidadeEstrang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Órgão emissor da identidade do inscrito estrangeir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ExpedicaoIdentidadeEstrang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ata de expedição da identidade do inscrito estrangeir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Dat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ValidadeIdentidadeEstrang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Data de validade da identidade do inscrito estrangeir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Dat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poVistoEstrang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ipo de visto do inscrito estrangeir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TEMPORARI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ERMANENTE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ValidadeVistoEstrang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ata de validade do visto do inscrito estrangeir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Date-tim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ndaPerCapit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Renda per capita da famíli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Numb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ndaFamiliar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Renda familiar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Numb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umeroPessoasRend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úmero de pessoas da famíli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requenta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ódigo identificador do estabelecimento de ensino que o inscrito frequenta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outro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escrição do outro estabelecimento de ensino que o inscrito frequenta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ocumentosCandidato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ódigo identificador do estabelecimento de ensino onde se encontram os documentos do candidato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outroEstabelecimentoDocument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escrição do outro estabelecimento de ensino onde se encontram os documentos do candida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Residencia.cep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EP do endereço de residênci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Residencia.nomeLogradou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ome do logradouro do endereço de residênci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Residencia.nume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Número do endereço de residênci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Residencia.comple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Complemento do endereço de residênci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Residencia.nomeBair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Bairro do endereço de residênci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Residencia.municipi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Código identificador do município do endereço de residência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Integer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sideEnderecoDes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Reside no endereço desde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Date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ossuiDeficienci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O inscrito possui deficiência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ecessitaTransport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O inscrito necessita transporte escolar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sideProxim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O inscrito reside próximo do estabelecimento de ensino?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Boolean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mail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Lista de e-mails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Array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mail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escrição do e-mail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mails.ema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E-ma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mails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ipo do e-mail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RINCIPA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OUT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elefon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Lista de telefones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Array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elefone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Descrição do telefone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elefones.tipoNume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ipo do número do telefone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 </text:span><text:span text:style-name="T6">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: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FIXO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CELULAR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FAX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elefones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Tipo do telefone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ENUM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41" office:value-type="string" calcext:value-type="string">
              <text:p>Valores possíveis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PRINCIPAL,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OUT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elefones.telefon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 </text:span><text:span text:style-name="T6">Número do telefone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elefones.observ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<text:span text:style-name="T5">Descrição:</text:span><text:span text:style-name="T6"> Observação no número do telefone do inscrito.</text:span></text:p>
            </table:table-cell>
            <table:table-cell table:number-columns-repeated="1023"/>
          </table:table-row>
          <table:table-row table:style-name="ro10" table:visibility="collapse">
            <table:table-cell table:style-name="ce38" office:value-type="string" calcext:value-type="string">
              <text:p><text:span text:style-name="T5">Tipo de dado:</text:span><text:span text:style-name="T6"> String</text:span>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in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idEtap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idConfigur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idEstabelecimentoEncaminhad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turn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dataEncaminha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java.time.LocalDateTime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dataPrazoMatricul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java.time.LocalDate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configuracaoNivelMod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configuracaoNivelModalidade.configuracaoListaEsper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configuracaoNivelModalidade.mod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configuracaoNivelModalidade.nivelEscolar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configuracaoNivelModalidade.etap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configuracaoNivelModalidade.etapas.configuracaoNivelMod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configuracaoNivelModalidade.etapas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configuracaoNivelModalidade.etapas.turn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nivelModalidadeEtap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nivelModalidadeEtapa.configuracaoNivelMod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nivelModalidadeEtapa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nivelModalidadeEtapa.turn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estabelecimento.configuracaoListaEsper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estabelecimento.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turn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turnos.turn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turnos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turnos.situacao.motiv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turnos.situacao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turnos.dataInscTurn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java.time.LocalDateTime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situacao.motiv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situacao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estabelecimentos.dataInscEstab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java.time.LocalDateTime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situacao.motiv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etapa.situacao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nomeMa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dataNas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java.time.LocalDate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encaminhamentos.anoLetivo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" table:number-rows-repeated="104771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lunos (Educação)" table:style-name="ta5">
        <table:table-column table:style-name="co5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4">
          <table:table-cell table:style-name="ce34">
            <draw:frame table:end-cell-address="'Alunos (Educação)'.A3" table:end-x="160.47pt" table:end-y="3.74pt" draw:z-index="0" draw:name="image1.png" draw:style-name="gr1" draw:text-style-name="P1" svg:width="160.47pt" svg:height="33.73pt" svg:x="0pt" svg:y="0pt">
              <draw:image xlink:href="Pictures/10000201000001190000003B6F00793DFB8F98CE.png" xlink:type="simple" xlink:show="embed" xlink:actuate="onLoad">
                <text:p/>
              </draw:image>
            </draw:frame>
          </table:table-cell>
          <table:table-cell table:number-columns-repeated="3"/>
          <table:table-cell>
            <draw:frame table:end-cell-address="'Alunos (Educação)'.H3" table:end-x="21.69pt" table:end-y="13.49pt" draw:z-index="1" draw:name="image3.png" draw:style-name="gr1" draw:text-style-name="P1" svg:width="220.48pt" svg:height="43.48pt" svg:x="72.74pt" svg:y="0pt">
              <draw:image xlink:href="Pictures/10000000000003FA000000CABF04FFB4FD964386.png" xlink:type="simple" xlink:show="embed" xlink:actuate="onLoad">
                <text:p/>
              </draw:image>
            </draw:frame>
          </table:table-cell>
          <table:table-cell table:number-columns-repeated="1019"/>
        </table:table-row>
        <table:table-row table:style-name="ro4" table:number-rows-repeated="4">
          <table:table-cell table:style-name="ce34"/>
          <table:table-cell table:number-columns-repeated="1023"/>
        </table:table-row>
        <table:table-row table:style-name="ro11">
          <table:table-cell table:style-name="ce35" office:value-type="string" calcext:value-type="string" table:number-columns-spanned="6" table:number-rows-spanned="1">
            <text:p>1.3 Cadastro de Alunos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34"/>
          <table:table-cell table:number-columns-repeated="1023"/>
        </table:table-row>
        <table:table-row table:style-name="ro4">
          <table:table-cell table:style-name="ce36" office:value-type="string" calcext:value-type="string" table:number-columns-spanned="7" table:number-rows-spanned="1">
            <text:p><text:span text:style-name="T2">Para criar, usa-se o registro.&lt;variável&gt;. Para editar e excluir, usa-se registro.novo.&lt;variável&gt;. Para ver o valor anterior usa-se, registro.anterior.&lt;variável&gt;</text:span></text:p>
            <text:p><text:span text:style-name="T3">Exemplo: </text:span><text:span text:style-name="T4">registro.novo.id</text:span>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40"/>
          <table:table-cell table:number-columns-repeated="1023"/>
        </table:table-row>
        <table:table-row table:style-name="ro4">
          <table:table-cell table:style-name="ce40" office:value-type="string" calcext:value-type="string">
            <text:p><text:a xlink:href="http://registro.id" xlink:type="simple">registro.id</text:a></text:p>
          </table:table-cell>
          <table:table-cell table:number-columns-repeated="1023"/>
        </table:table-row>
        <table:table-row-group>
          <table:table-row table:style-name="ro4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dataNas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- 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sex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natur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naturalidade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naturalidade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2" office:value-type="string" calcext:value-type="string">
            <text:p>registro.pessoa.fisica.nacion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style-name="ce39" office:value-type="string" calcext:value-type="string">
            <text:p>registro.naturalizad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pessoa.fisica.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orgaoEmissor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ufEmissao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dataEmissao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tituloEleitor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zon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40" office:value-type="string" calcext:value-type="string">
            <text:p>registro.pessoa.fisica.secao</text:p>
          </table:table-cell>
          <table:table-cell table:style-name="ce43" table:number-columns-repeated="5"/>
          <table:table-cell table:number-columns-repeated="1018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numeroReservist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cn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dataEmissaoCn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pi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dataEmissaoPi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cpf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identidadeEstrangeir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rac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nomeSoci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telefon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telefones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telefones.nume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email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emails.ema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identificacaoInep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sponsavei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sponsaveis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sponsaveis.parentesc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style-name="ce39" office:value-type="string" calcext:value-type="string">
            <text:p>registro.filiacoes.cpf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nderec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cep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logradou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nume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bair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municipi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municipi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municipi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comple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distri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localizacaoDiferenciad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nderecos.zon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ertidaoCiv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odel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umer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umeroTerm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olha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livr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Emissa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unicipi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unicipioCertida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unicipioCertida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artori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artorioCertida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artorioCertidao.codig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eficienci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eficiencia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ossuiSuperdot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ecessitaAe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cursosAvaliacaoInep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ranstornosGlobai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ranstornosGlobai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ranstornosGlobai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strico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stricoe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stricoes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estricoes.observ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rogramasSociai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rogramasSociai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rogramasSociai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" table:number-rows-repeated="104832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ervidor (Educação)" table:style-name="ta6">
        <table:table-column table:style-name="co6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4">
          <table:table-cell table:style-name="ce34">
            <draw:frame table:end-cell-address="'Servidor (Educação)'.A3" table:end-x="160.47pt" table:end-y="3.74pt" draw:z-index="0" draw:name="image1.png" draw:style-name="gr1" draw:text-style-name="P1" svg:width="160.47pt" svg:height="33.73pt" svg:x="0pt" svg:y="0pt">
              <draw:image xlink:href="Pictures/10000201000001190000003B6F00793DFB8F98CE.png" xlink:type="simple" xlink:show="embed" xlink:actuate="onLoad">
                <text:p/>
              </draw:image>
            </draw:frame>
          </table:table-cell>
          <table:table-cell table:number-columns-repeated="3"/>
          <table:table-cell>
            <draw:frame table:end-cell-address="'Servidor (Educação)'.H3" table:end-x="21.69pt" table:end-y="13.49pt" draw:z-index="1" draw:name="image3.png" draw:style-name="gr1" draw:text-style-name="P1" svg:width="220.48pt" svg:height="43.48pt" svg:x="72.74pt" svg:y="0pt">
              <draw:image xlink:href="Pictures/10000000000003FA000000CABF04FFB4FD964386.png" xlink:type="simple" xlink:show="embed" xlink:actuate="onLoad">
                <text:p/>
              </draw:image>
            </draw:frame>
          </table:table-cell>
          <table:table-cell table:number-columns-repeated="1019"/>
        </table:table-row>
        <table:table-row table:style-name="ro4" table:number-rows-repeated="4">
          <table:table-cell table:style-name="ce34"/>
          <table:table-cell table:number-columns-repeated="1023"/>
        </table:table-row>
        <table:table-row table:style-name="ro11">
          <table:table-cell table:style-name="ce35" office:value-type="string" calcext:value-type="string" table:number-columns-spanned="6" table:number-rows-spanned="1">
            <text:p>1.4 Cadastro de Funcionários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34"/>
          <table:table-cell table:number-columns-repeated="1023"/>
        </table:table-row>
        <table:table-row table:style-name="ro4">
          <table:table-cell table:style-name="ce34"/>
          <table:table-cell table:number-columns-repeated="1023"/>
        </table:table-row>
        <table:table-row table:style-name="ro4">
          <table:table-cell table:style-name="ce36" office:value-type="string" calcext:value-type="string" table:number-columns-spanned="7" table:number-rows-spanned="1">
            <text:p><text:span text:style-name="T2">Para criar, usa-se o registro.&lt;variável&gt;. Para editar e excluir, usa-se registro.novo.&lt;variável&gt;. Para ver o valor anterior usa-se, registro.anterior.&lt;variável&gt;</text:span></text:p>
            <text:p><text:span text:style-name="T3">Exemplo: </text:span><text:span text:style-name="T4">registro.novo.id</text:span>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44" table:number-columns-repeated="7"/>
          <table:table-cell table:number-columns-repeated="1017"/>
        </table:table-row>
        <table:table-row table:style-name="ro4">
          <table:table-cell table:style-name="ce40" office:value-type="string" calcext:value-type="string">
            <text:p><text:a xlink:href="http://registro.id" xlink:type="simple">registro.id</text:a></text:p>
          </table:table-cell>
          <table:table-cell table:number-columns-repeated="1023"/>
        </table:table-row>
        <table:table-row-group>
          <table:table-row table:style-name="ro4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dataNas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sex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natur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naturalidade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naturalidade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nacional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orgaoEmissor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ufEmissao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dataEmissao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tituloEleitor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zon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se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numeroReservist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cn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dataEmissaoCn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pi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dataEmissaoPi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cpf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identidadeEstrangeir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rac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estadoCiv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fisica.grauEscolaridad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nomeSoci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telefon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telefones.tip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telefones.nume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email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pessoa.emails.ema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matricul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situ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.cargaHorariaSeman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java.time.Duration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.dataInici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.dataFin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.dataPrevistaTermin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.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.aulasSubstituid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.aulasSubstituida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.aulasSubstituidas.duracaoAul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caisTrabalho.aulasSubstituidas.quantidadeAul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substitu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substitut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substituto.matricul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substitut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horasSubstituid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minutosSubstituid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aulasSubstituid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aulasSubstituidas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aulasSubstituidas.duracaoAul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aulasSubstituidas.quantidadeAul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dataInici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dataFin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ionariosSubstitutos.motiv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dataAdmiss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dataDemiss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aHorariaSemanalHor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aHorariaSemanalMinut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tacaoFisic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lotacaoFisic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tipoVincul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o.carg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o.classific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o.classificacaoInep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oComissionad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oComissionado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oComissionado.carg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oComissionado.classific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argoComissionado.classificacaoInep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aoGratificad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aoGratificada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funcaoGratificada.tipoFun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dataInicialFuncaoGratificad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dataFinalFuncaoGratificad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criterioAcessoCarg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niveisEscolar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niveisEscolares.habilitad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niveisEscolares.nivelEscolar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disciplina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disciplina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disciplinas.habilitad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Bolean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atividadesAe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atividadesAee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atividadesAee.codigoInep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atividadesComplementar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atividadesComplementares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uncionarios.atividadesComplementares.codigoInep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identificacaoInep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omeMa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omePai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ertidaoCivi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odel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umer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umeroTerm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olha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livr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Emissa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unicipi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unicipioCertidao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municipioCertida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artorioCertid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Obje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artorioCertidao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artorioCertidao.codig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" table:number-rows-repeated="104822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Inscrição para matrícula" table:style-name="ta7">
        <table:table-column table:style-name="co6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4">
          <table:table-cell table:style-name="ce34">
            <draw:frame table:end-cell-address="'Inscrição para matrícula'.A3" table:end-x="160.47pt" table:end-y="3.74pt" draw:z-index="0" draw:name="image1.png" draw:style-name="gr1" draw:text-style-name="P1" svg:width="160.47pt" svg:height="33.73pt" svg:x="0pt" svg:y="0pt">
              <draw:image xlink:href="Pictures/10000201000001190000003B6F00793DFB8F98CE.png" xlink:type="simple" xlink:show="embed" xlink:actuate="onLoad">
                <text:p/>
              </draw:image>
            </draw:frame>
          </table:table-cell>
          <table:table-cell table:number-columns-repeated="3"/>
          <table:table-cell>
            <draw:frame table:end-cell-address="'Inscrição para matrícula'.H3" table:end-x="21.69pt" table:end-y="13.49pt" draw:z-index="1" draw:name="image3.png" draw:style-name="gr1" draw:text-style-name="P1" svg:width="220.48pt" svg:height="43.48pt" svg:x="72.74pt" svg:y="0pt">
              <draw:image xlink:href="Pictures/10000000000003FA000000CABF04FFB4FD964386.png" xlink:type="simple" xlink:show="embed" xlink:actuate="onLoad">
                <text:p/>
              </draw:image>
            </draw:frame>
          </table:table-cell>
          <table:table-cell table:number-columns-repeated="1019"/>
        </table:table-row>
        <table:table-row table:style-name="ro4" table:number-rows-repeated="4">
          <table:table-cell table:style-name="ce34"/>
          <table:table-cell table:number-columns-repeated="1023"/>
        </table:table-row>
        <table:table-row table:style-name="ro11">
          <table:table-cell table:style-name="ce35" office:value-type="string" calcext:value-type="string" table:number-columns-spanned="6" table:number-rows-spanned="1">
            <text:p>1.5 Inscrição para matrícula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34"/>
          <table:table-cell table:number-columns-repeated="1023"/>
        </table:table-row>
        <table:table-row table:style-name="ro4">
          <table:table-cell table:style-name="ce34"/>
          <table:table-cell table:number-columns-repeated="1023"/>
        </table:table-row>
        <table:table-row table:style-name="ro4">
          <table:table-cell table:style-name="ce36" office:value-type="string" calcext:value-type="string" table:number-columns-spanned="7" table:number-rows-spanned="1">
            <text:p><text:span text:style-name="T2">Para criar, usa-se o registro.&lt;variável&gt;. Para editar e excluir, usa-se registro.novo.&lt;variável&gt;. Para ver o valor anterior usa-se, registro.anterior.&lt;variável&gt;</text:span></text:p>
            <text:p><text:span text:style-name="T3">Exemplo: </text:span><text:span text:style-name="T4">registro.novo.id</text:span>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44" table:number-columns-repeated="7"/>
          <table:table-cell table:number-columns-repeated="1017"/>
        </table:table-row>
        <table:table-row table:style-name="ro4">
          <table:table-cell table:style-name="ce40" office:value-type="string" calcext:value-type="string">
            <text:p><text:a xlink:href="http://registro.id" xlink:type="simple">registro.id</text:a></text:p>
          </table:table-cell>
          <table:table-cell table:number-columns-repeated="1023"/>
        </table:table-row>
        <table:table-row-group>
          <table:table-row table:style-name="ro4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nome</text:p>
          </table:table-cell>
          <table:table-cell table:number-columns-repeated="1023"/>
        </table:table-row>
        <table:table-row-group>
          <table:table-row table:style-name="ro10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dataNascimento</text:p>
          </table:table-cell>
          <table:table-cell table:number-columns-repeated="1023"/>
        </table:table-row>
        <table:table-row-group>
          <table:table-row table:style-name="ro10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sexo</text:p>
          </table:table-cell>
          <table:table-cell table:number-columns-repeated="1023"/>
        </table:table-row>
        <table:table-row-group>
          <table:table-row table:style-name="ro10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cpf</text:p>
          </table:table-cell>
          <table:table-cell table:number-columns-repeated="1023"/>
        </table:table-row>
        <table:table-row-group>
          <table:table-row table:style-name="ro10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rg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</text:p>
          </table:table-cell>
          <table:table-cell table:number-columns-repeated="1023"/>
        </table:table-row>
        <table:table-row-group>
          <table:table-row table:style-name="ro10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id</text:p>
          </table:table-cell>
          <table:table-cell table:number-columns-repeated="1023"/>
        </table:table-row>
        <table:table-row-group>
          <table:table-row table:style-name="ro10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nome</text:p>
          </table:table-cell>
          <table:table-cell table:number-columns-repeated="1023"/>
        </table:table-row>
        <table:table-row-group>
          <table:table-row table:style-name="ro10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tipo</text:p>
          </table:table-cell>
          <table:table-cell table:number-columns-repeated="1023"/>
        </table:table-row>
        <table:table-row-group>
          <table:table-row table:style-name="ro10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filiacoes.sexo</text:p>
          </table:table-cell>
          <table:table-cell table:number-columns-repeated="1023"/>
        </table:table-row>
        <table:table-row-group>
          <table:table-row table:style-name="ro10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stabeleciment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stabelecimentos.id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stabelecimentos.nomeEstabelecimen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stabelecimentos.turn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quivalenci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urno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idConfigura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" table:number-rows-repeated="104828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terial(Biblioteca)" table:style-name="ta8">
        <table:table-column table:style-name="co6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4">
          <table:table-cell table:style-name="ce34">
            <draw:frame table:end-cell-address="'Material(Biblioteca)'.A3" table:end-x="160.47pt" table:end-y="3.74pt" draw:z-index="0" draw:name="image1.png" draw:style-name="gr1" draw:text-style-name="P1" svg:width="160.47pt" svg:height="33.73pt" svg:x="0pt" svg:y="0pt">
              <draw:image xlink:href="Pictures/10000201000001190000003B6F00793DFB8F98CE.png" xlink:type="simple" xlink:show="embed" xlink:actuate="onLoad">
                <text:p/>
              </draw:image>
            </draw:frame>
          </table:table-cell>
          <table:table-cell table:number-columns-repeated="3"/>
          <table:table-cell>
            <draw:frame table:end-cell-address="'Material(Biblioteca)'.H3" table:end-x="21.69pt" table:end-y="13.49pt" draw:z-index="1" draw:name="image3.png" draw:style-name="gr1" draw:text-style-name="P1" svg:width="220.48pt" svg:height="43.48pt" svg:x="72.74pt" svg:y="0pt">
              <draw:image xlink:href="Pictures/10000000000003FA000000CABF04FFB4FD964386.png" xlink:type="simple" xlink:show="embed" xlink:actuate="onLoad">
                <text:p/>
              </draw:image>
            </draw:frame>
          </table:table-cell>
          <table:table-cell table:number-columns-repeated="1019"/>
        </table:table-row>
        <table:table-row table:style-name="ro4" table:number-rows-repeated="4">
          <table:table-cell table:style-name="ce34"/>
          <table:table-cell table:number-columns-repeated="1023"/>
        </table:table-row>
        <table:table-row table:style-name="ro11">
          <table:table-cell table:style-name="ce35" office:value-type="string" calcext:value-type="string" table:number-columns-spanned="6" table:number-rows-spanned="1">
            <text:p>1.6 Material (Biblioteca)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34"/>
          <table:table-cell table:number-columns-repeated="1023"/>
        </table:table-row>
        <table:table-row table:style-name="ro4">
          <table:table-cell table:style-name="ce34"/>
          <table:table-cell table:number-columns-repeated="1023"/>
        </table:table-row>
        <table:table-row table:style-name="ro4">
          <table:table-cell table:style-name="ce36" office:value-type="string" calcext:value-type="string" table:number-columns-spanned="7" table:number-rows-spanned="1">
            <text:p><text:span text:style-name="T2">Para criar, usa-se o registro.&lt;variável&gt;. Para editar e excluir, usa-se registro.novo.&lt;variável&gt;. Para ver o valor anterior usa-se, registro.anterior.&lt;variável&gt;</text:span></text:p>
            <text:p><text:span text:style-name="T3">Exemplo: </text:span><text:span text:style-name="T4">registro.novo.id</text:span>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44" table:number-columns-repeated="7"/>
          <table:table-cell table:number-columns-repeated="1017"/>
        </table:table-row>
        <table:table-row table:style-name="ro4">
          <table:table-cell table:style-name="ce40" office:value-type="string" calcext:value-type="string">
            <text:p><text:a xlink:href="http://registro.id" xlink:type="simple">registro.id</text:a></text:p>
          </table:table-cell>
          <table:table-cell table:number-columns-repeated="1023"/>
        </table:table-row>
        <table:table-row-group>
          <table:table-row table:style-name="ro4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poMaterial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/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poMaterial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tulo.tipoMaterial.id</text:p>
          </table:table-cell>
          <table:table-cell table:number-columns-repeated="1023"/>
        </table:table-row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titulo.tipoMaterial.descr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tulo.titul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tulo.isbn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Texto</text:p>
          </table:table-cell>
          <table:table-cell table:number-columns-repeated="1023"/>
        </table:table-row>
        <table:table-row table:style-name="ro10">
          <table:table-cell table:style-name="ce38"/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titulo.issn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tulo.ed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tulo.prefaci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titulo.sintes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ditora.sit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ditora.observaco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Texto</text:p>
          </table:table-cell>
          <table:table-cell table:number-columns-repeated="1023"/>
        </table:table-row>
        <table:table-row table:style-name="ro10">
          <table:table-cell table:style-name="ce39"/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ditora.numeroRegist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ditora.pessoa.id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ditora.pessoa.cnpj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Tipo: Texto</text:p>
          </table:table-cell>
          <table:table-cell table:number-columns-repeated="1023"/>
        </table:table-row>
        <table:table-row table:style-name="ro10">
          <table:table-cell table:style-name="ce39"/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ditora.pessoa.nome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Tipo: Texto</text:p>
          </table:table-cell>
          <table:table-cell table:number-columns-repeated="1023"/>
        </table:table-row>
        <table:table-row table:style-name="ro10">
          <table:table-cell table:style-name="ce39"/>
          <table:table-cell table:number-columns-repeated="1023"/>
        </table:table-row>
        <table:table-row table:style-name="ro10">
          <table:table-cell table:style-name="ce45" office:value-type="string" calcext:value-type="string">
            <text:p><text:a xlink:href="http://registro.exemplares.id/" xlink:type="simple">registro.exemplares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List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45" office:value-type="string" calcext:value-type="string">
            <text:p><text:a xlink:href="http://registro.exemplares.id/" xlink:type="simple">registro.exemplares.id</text:a></text:p>
          </table:table-cell>
          <table:table-cell table:number-columns-repeated="1023"/>
        </table:table-row>
        <table:table-row table:style-name="ro10">
          <table:table-cell table:style-name="ce46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47" office:value-type="string" calcext:value-type="string">
            <text:p><text:a xlink:href="http://registro.exemplares.tipomaterial.id" xlink:type="simple">registro.exemplares.tipoMaterial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tipoMaterial.descrica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9" office:value-type="string" calcext:value-type="string">
            <text:p><text:a xlink:href="http://registro.exemplares.titulomaterial.id" xlink:type="simple">registro.exemplares.tituloMaterial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tituloMaterial.titul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47" office:value-type="string" calcext:value-type="string">
            <text:p><text:a xlink:href="http://registro.exemplares.editoraprodutora.id" xlink:type="simple">registro.exemplares.editoraProdutora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9" office:value-type="string" calcext:value-type="string">
            <text:p>registro.exemplares.editoraProdutora.nome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47" office:value-type="string" calcext:value-type="string">
            <text:p><text:a xlink:href="http://registro.exemplares.colecaoserie.id" xlink:type="simple">registro.exemplares.colecaoSerie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colecaoSerie.nome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45" office:value-type="string" calcext:value-type="string">
            <text:p><text:a xlink:href="http://registro.exemplares.idioma.id" xlink:type="simple">registro.exemplares.idioma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idioma.nome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47" office:value-type="string" calcext:value-type="string">
            <text:p><text:a xlink:href="http://registro.exemplares.municipio.id" xlink:type="simple">registro.exemplares.municipio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municipio.nome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47" office:value-type="string" calcext:value-type="string">
            <text:p><text:a xlink:href="http://registro.exemplares.pais.id" xlink:type="simple">registro.exemplares.pais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pais.nome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47" office:value-type="string" calcext:value-type="string">
            <text:p><text:a xlink:href="http://registro.exemplares.classificacaocdd.id" xlink:type="simple">registro.exemplares.classificacaoCdd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classificacaoCdd.descrica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47" office:value-type="string" calcext:value-type="string">
            <text:p><text:a xlink:href="http://registro.exemplares.classificacaocdu.id" xlink:type="simple">registro.exemplares.classificacaoCdu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classificacaoCdu.descrica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dataCadastr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Dat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diaPublicaca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mesPublicaca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anoPublicaca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numeroPaginas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volume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edica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compriment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Decim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altura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Decim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ilustrad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Boolean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traduzid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Boolean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anotacoes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dataVenciment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Dat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periodicidade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Enum (Periodicidade)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orgaoExpedidor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duracaoMinutos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assuntos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Lista (MaterialAssunto)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47" office:value-type="string" calcext:value-type="string">
              <text:p><text:a xlink:href="http://registro.exemplares.assuntos.id" xlink:type="simple">registro.exemplares.assuntos.id</text:a>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Inteiro</text:p>
          </table:table-cell>
          <table:table-cell table:number-columns-repeated="1023"/>
        </table:table-row>
        <table:table-row table:style-name="ro10">
          <table:table-cell table:style-name="ce45" office:value-type="string" calcext:value-type="string">
            <text:p><text:a xlink:href="http://registro.exemplares.assuntos.assunto.id" xlink:type="simple">registro.exemplares.assuntos.assunto.id</text:a>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registro.exemplares.assuntos.assunto.descrica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autores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Lista (MaterialAutor)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47" office:value-type="string" calcext:value-type="string">
              <text:p><text:a xlink:href="http://registro.exemplares.autores.id" xlink:type="simple">registro.exemplares.autores.id</text:a>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Inteiro</text:p>
          </table:table-cell>
          <table:table-cell table:number-columns-repeated="1023"/>
        </table:table-row>
        <table:table-row table:style-name="ro10">
          <table:table-cell table:style-name="ce45" office:value-type="string" calcext:value-type="string">
            <text:p><text:a xlink:href="http://registro.exemplares.autores.autor.id" xlink:type="simple">registro.exemplares.autores.autor.id</text:a>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registro.exemplares.autores.autor.nome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ilustradores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Lista (MaterialIlustrador)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47" office:value-type="string" calcext:value-type="string">
              <text:p><text:a xlink:href="http://registro.exemplares.ilustradores.id" xlink:type="simple">registro.exemplares.ilustradores.id</text:a>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Inteiro</text:p>
          </table:table-cell>
          <table:table-cell table:number-columns-repeated="1023"/>
        </table:table-row>
        <table:table-row table:style-name="ro10">
          <table:table-cell table:style-name="ce45" office:value-type="string" calcext:value-type="string">
            <text:p><text:a xlink:href="http://registro.exemplares.ilustradores.ilustrador.id" xlink:type="simple">registro.exemplares.ilustradores.ilustrador.id</text:a>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registro.exemplares.ilustradores.ilustrador.nome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tradutores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Lista (MaterialTradutor)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47" office:value-type="string" calcext:value-type="string">
              <text:p><text:a xlink:href="http://registro.exemplares.tradutores.id" xlink:type="simple">registro.exemplares.tradutores.id</text:a>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Inteiro</text:p>
          </table:table-cell>
          <table:table-cell table:number-columns-repeated="1023"/>
        </table:table-row>
        <table:table-row table:style-name="ro10">
          <table:table-cell table:style-name="ce45" office:value-type="string" calcext:value-type="string">
            <text:p><text:a xlink:href="http://registro.exemplares.tradutores.tradutor.id" xlink:type="simple">registro.exemplares.tradutores.tradutor.id</text:a>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registro.exemplares.tradutores.tradutor.nome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style-name="ce38" office:value-type="string" calcext:value-type="string">
            <text:p>registro.exemplares.exemplares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Lista (MaterialExemplar)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47" office:value-type="string" calcext:value-type="string">
              <text:p><text:a xlink:href="http://registro.exemplares.exemplares.id" xlink:type="simple">registro.exemplares.exemplares.id</text:a>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Inteiro</text:p>
          </table:table-cell>
          <table:table-cell table:number-columns-repeated="1023"/>
        </table:table-row>
        <table:table-row table:style-name="ro10">
          <table:table-cell table:style-name="ce45" office:value-type="string" calcext:value-type="string">
            <text:p><text:a xlink:href="http://registro.exemplares.exemplares.material.id" xlink:type="simple">registro.exemplares.exemplares.material.id</text:a>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style-name="ce47" office:value-type="string" calcext:value-type="string">
            <text:p><text:a xlink:href="http://registro.exemplares.exemplares.material.titulomaterial.id" xlink:type="simple">registro.exemplares.exemplares.material.tituloMaterial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registro.exemplares.exemplares.material.tituloMaterial.titul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Texto</text:p>
          </table:table-cell>
          <table:table-cell table:number-columns-repeated="1023"/>
        </table:table-row>
        <table:table-row table:style-name="ro10">
          <table:table-cell table:style-name="ce45" office:value-type="string" calcext:value-type="string">
            <text:p><text:a xlink:href="http://registro.exemplares.exemplares.material.tipomaterial.id" xlink:type="simple">registro.exemplares.exemplares.material.tipoMaterial.id</text:a>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registro.exemplares.exemplares.material.tipoMaterial.descrica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47" office:value-type="string" calcext:value-type="string">
              <text:p><text:a xlink:href="http://registro.exemplares.exemplares.biblioteca.id" xlink:type="simple">registro.exemplares.exemplares.biblioteca.id</text:a>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Inteiro</text:p>
          </table:table-cell>
          <table:table-cell table:number-columns-repeated="1023"/>
        </table:table-row>
        <table:table-row table:style-name="ro10">
          <table:table-cell table:style-name="ce45" office:value-type="string" calcext:value-type="string">
            <text:p><text:a xlink:href="http://registro.exemplares.exemplares.secao.id" xlink:type="simple">registro.exemplares.exemplares.secao.id</text:a>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registro.exemplares.exemplares.exemplar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Text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registro.exemplares.exemplares.numeroPatrimoni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Inteir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xemplares.exemplares.permiteEmprestim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Enum (PermiteEmprestimo)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registro.exemplares.exemplares.dataCadastro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Data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registro.exemplares.exemplares.formaAquisica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Enum (FormaAquisicao)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xemplares.exemplares.outraFormaAquisica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Text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registro.exemplares.exemplares.valor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Decimal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registro.exemplares.exemplares.situaca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Enum (SituacaoExemplar)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xemplares.exemplares.tiposLeitor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 (ExemplarTipoLeitor)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registro.exemplares.exemplares.numeroregistro.exemplares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registro.exemplares.exemplares.dataPrevistaDevoluca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Data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registro.exemplares.exemplares.dataEmprestim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Data/Hora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 office:value-type="string" calcext:value-type="string">
            <text:p>registro.exemplares.palavrasChaves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Lista (MaterialPalavraChave)</text:p>
            </table:table-cell>
            <table:table-cell table:number-columns-repeated="1023"/>
          </table:table-row>
        </table:table-row-group>
        <table:table-row table:style-name="ro10">
          <table:table-cell table:style-name="ce47" office:value-type="string" calcext:value-type="string">
            <text:p><text:a xlink:href="http://registro.exemplares.palavraschaves.id" xlink:type="simple">registro.exemplares.palavrasChaves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registro.exemplares.palavrasChaves.palavraChave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Texto</text:p>
          </table:table-cell>
          <table:table-cell table:number-columns-repeated="1023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registro.exemplares.tiposIlustracoes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Lista (MaterialTipoIlustracao)</text:p>
          </table:table-cell>
          <table:table-cell table:number-columns-repeated="1023"/>
        </table:table-row>
        <table:table-row table:style-name="ro10">
          <table:table-cell table:style-name="ce45" office:value-type="string" calcext:value-type="string">
            <text:p><text:a xlink:href="http://registro.exemplares.tiposilustracoes.id" xlink:type="simple">registro.exemplares.tiposIlustracoes.id</text:a>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style-name="ce47" office:value-type="string" calcext:value-type="string">
            <text:p><text:a xlink:href="http://registro.exemplares.tiposilustracoes.tipoilustracao.id" xlink:type="simple">registro.exemplares.tiposIlustracoes.tipoIlustracao.id</text:a></text:p>
          </table:table-cell>
          <table:table-cell table:number-columns-repeated="1023"/>
        </table:table-row>
        <table:table-row table:style-name="ro10">
          <table:table-cell table:style-name="ce39" office:value-type="string" calcext:value-type="string">
            <text:p>Tipo: Inteiro</text:p>
          </table:table-cell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registro.exemplares.tiposIlustracoes.tipoIlustracao.descricao</text:p>
            </table:table-cell>
            <table:table-cell table:number-columns-repeated="1023"/>
          </table:table-row>
        </table:table-row-group>
        <table:table-row table:style-name="ro10">
          <table:table-cell table:style-name="ce38" office:value-type="string" calcext:value-type="string">
            <text:p>Tipo: Texto</text:p>
          </table:table-cell>
          <table:table-cell table:number-columns-repeated="1023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registro.exemplares.anexos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number-columns-repeated="1024"/>
          </table:table-row>
        </table:table-row-group>
        <table:table-row table:style-name="ro10">
          <table:table-cell table:number-columns-repeated="1024"/>
        </table:table-row>
        <table:table-row table:style-name="ro10">
          <table:table-cell table:style-name="ce39"/>
          <table:table-cell table:number-columns-repeated="1023"/>
        </table:table-row>
        <table:table-row-group>
          <table:table-row table:style-name="ro10" table:visibility="collapse">
            <table:table-cell table:style-name="ce38" office:value-type="string" calcext:value-type="string">
              <text:p>Tipo: Inteiro</text:p>
            </table:table-cell>
            <table:table-cell table:number-columns-repeated="1023"/>
          </table:table-row>
        </table:table-row-group>
        <table:table-row table:style-name="ro10">
          <table:table-cell table:number-columns-repeated="1024"/>
        </table:table-row>
        <table:table-row table:style-name="ro1" table:number-rows-repeated="104828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iliação (Educação)" table:style-name="ta9">
        <table:table-column table:style-name="co6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4">
          <table:table-cell table:style-name="ce34"/>
          <table:table-cell table:number-columns-repeated="3"/>
          <table:table-cell>
            <draw:frame table:end-cell-address="'Filiação (Educação)'.H3" table:end-x="21.69pt" table:end-y="13.49pt" draw:z-index="0" draw:name="image3.png" draw:style-name="gr1" draw:text-style-name="P1" svg:width="220.48pt" svg:height="43.48pt" svg:x="72.74pt" svg:y="0pt">
              <draw:image xlink:href="Pictures/10000000000003FA000000CABF04FFB4FD964386.png" xlink:type="simple" xlink:show="embed" xlink:actuate="onLoad">
                <text:p/>
              </draw:image>
            </draw:frame>
          </table:table-cell>
          <table:table-cell table:number-columns-repeated="1019"/>
        </table:table-row>
        <table:table-row table:style-name="ro4" table:number-rows-repeated="4">
          <table:table-cell table:style-name="ce34"/>
          <table:table-cell table:number-columns-repeated="1023"/>
        </table:table-row>
        <table:table-row table:style-name="ro11">
          <table:table-cell table:style-name="ce35" office:value-type="string" calcext:value-type="string" table:number-columns-spanned="6" table:number-rows-spanned="1">
            <text:p>1.7 Cadastro de Filiação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34"/>
          <table:table-cell table:number-columns-repeated="1023"/>
        </table:table-row>
        <table:table-row table:style-name="ro4">
          <table:table-cell table:style-name="ce34"/>
          <table:table-cell table:number-columns-repeated="1023"/>
        </table:table-row>
        <table:table-row table:style-name="ro4">
          <table:table-cell table:style-name="ce36" office:value-type="string" calcext:value-type="string" table:number-columns-spanned="7" table:number-rows-spanned="1">
            <text:p><text:span text:style-name="T2">Para criar, usa-se o registro.&lt;variável&gt;. Para editar e excluir, usa-se registro.novo.&lt;variável&gt;. Para ver o valor anterior usa-se, registro.anterior.&lt;variável&gt;</text:span></text:p>
            <text:p><text:span text:style-name="T3">Exemplo: </text:span><text:span text:style-name="T4">registro.novo.id</text:span>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44" table:number-columns-repeated="7"/>
          <table:table-cell table:number-columns-repeated="1017"/>
        </table:table-row>
        <table:table-row table:style-name="ro4">
          <table:table-cell table:style-name="ce42" office:value-type="string" calcext:value-type="string">
            <text:p>registro.id</text:p>
          </table:table-cell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42"/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42" office:value-type="string" calcext:value-type="string">
            <text:p>registro.nome</text:p>
          </table:table-cell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42"/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42" office:value-type="string" calcext:value-type="string">
            <text:p>registro.tipo</text:p>
          </table:table-cell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42"/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42" office:value-type="string" calcext:value-type="string">
            <text:p>registro.cpf</text:p>
          </table:table-cell>
          <table:table-cell table:style-name="ce44" table:number-columns-repeated="6"/>
          <table:table-cell table:number-columns-repeated="1017"/>
        </table:table-row>
        <table:table-row table:style-name="ro4" table:number-rows-repeated="16">
          <table:table-cell table:style-name="ce44" table:number-columns-repeated="7"/>
          <table:table-cell table:number-columns-repeated="1017"/>
        </table:table-row>
        <table:table-row table:style-name="ro1" table:number-rows-repeated="104854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iliação Aluno (Educação)" table:style-name="ta10">
        <table:table-column table:style-name="co6" table:default-cell-style-name="Default"/>
        <table:table-column table:style-name="co1" table:number-columns-repeated="5" table:default-cell-style-name="Default"/>
        <table:table-column table:style-name="co2" table:number-columns-repeated="1018" table:default-cell-style-name="Default"/>
        <table:table-row table:style-name="ro4">
          <table:table-cell table:style-name="ce34"/>
          <table:table-cell table:number-columns-repeated="3"/>
          <table:table-cell>
            <draw:frame table:end-cell-address="'Filiação Aluno (Educação)'.H3" table:end-x="21.69pt" table:end-y="13.49pt" draw:z-index="0" draw:name="image3.png" draw:style-name="gr1" draw:text-style-name="P1" svg:width="220.48pt" svg:height="43.48pt" svg:x="72.74pt" svg:y="0pt">
              <draw:image xlink:href="Pictures/10000000000003FA000000CABF04FFB4FD964386.png" xlink:type="simple" xlink:show="embed" xlink:actuate="onLoad">
                <text:p/>
              </draw:image>
            </draw:frame>
          </table:table-cell>
          <table:table-cell table:number-columns-repeated="1019"/>
        </table:table-row>
        <table:table-row table:style-name="ro4" table:number-rows-repeated="4">
          <table:table-cell table:style-name="ce34"/>
          <table:table-cell table:number-columns-repeated="1023"/>
        </table:table-row>
        <table:table-row table:style-name="ro11">
          <table:table-cell table:style-name="ce35" office:value-type="string" calcext:value-type="string" table:number-columns-spanned="6" table:number-rows-spanned="1">
            <text:p>1.8 Cadastro de Filiação - Aluno</text:p>
          </table:table-cell>
          <table:covered-table-cell table:number-columns-repeated="5"/>
          <table:table-cell table:number-columns-repeated="1018"/>
        </table:table-row>
        <table:table-row table:style-name="ro12">
          <table:table-cell table:style-name="ce34"/>
          <table:table-cell table:number-columns-repeated="1023"/>
        </table:table-row>
        <table:table-row table:style-name="ro4">
          <table:table-cell table:style-name="ce34"/>
          <table:table-cell table:number-columns-repeated="1023"/>
        </table:table-row>
        <table:table-row table:style-name="ro4">
          <table:table-cell table:style-name="ce36" office:value-type="string" calcext:value-type="string" table:number-columns-spanned="7" table:number-rows-spanned="1">
            <text:p><text:span text:style-name="T2">Para criar, usa-se o registro.&lt;variável&gt;. Para editar e excluir, usa-se registro.novo.&lt;variável&gt;. Para ver o valor anterior usa-se, registro.anterior.&lt;variável&gt;</text:span></text:p>
            <text:p><text:span text:style-name="T3">Exemplo: </text:span><text:span text:style-name="T4">registro.novo.id</text:span></text:p>
          </table:table-cell>
          <table:covered-table-cell table:number-columns-repeated="6"/>
          <table:table-cell table:number-columns-repeated="1017"/>
        </table:table-row>
        <table:table-row table:style-name="ro4">
          <table:table-cell table:style-name="ce44" table:number-columns-repeated="7"/>
          <table:table-cell table:number-columns-repeated="1017"/>
        </table:table-row>
        <table:table-row table:style-name="ro4">
          <table:table-cell table:style-name="ce39" office:value-type="string" calcext:value-type="string">
            <text:p>registro.id</text:p>
          </table:table-cell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39"/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39" office:value-type="string" calcext:value-type="string">
            <text:p>registro.filiacoes</text:p>
          </table:table-cell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39"/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39" office:value-type="string" calcext:value-type="string">
            <text:p>registro.filiacoes.nome</text:p>
          </table:table-cell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39"/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39" office:value-type="string" calcext:value-type="string">
            <text:p>registro.filiacoes.tipo</text:p>
          </table:table-cell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39"/>
          <table:table-cell table:style-name="ce44" table:number-columns-repeated="6"/>
          <table:table-cell table:number-columns-repeated="1017"/>
        </table:table-row>
        <table:table-row table:style-name="ro4">
          <table:table-cell table:style-name="ce39" office:value-type="string" calcext:value-type="string">
            <text:p>registro.filiacoes.cpf</text:p>
          </table:table-cell>
          <table:table-cell table:style-name="ce44" table:number-columns-repeated="6"/>
          <table:table-cell table:number-columns-repeated="1017"/>
        </table:table-row>
        <table:table-row table:style-name="ro4" table:number-rows-repeated="2">
          <table:table-cell table:style-name="ce42"/>
          <table:table-cell table:style-name="ce44" table:number-columns-repeated="6"/>
          <table:table-cell table:number-columns-repeated="1017"/>
        </table:table-row>
        <table:table-row table:style-name="ro4" table:number-rows-repeated="16">
          <table:table-cell table:style-name="ce44" table:number-columns-repeated="7"/>
          <table:table-cell table:number-columns-repeated="1017"/>
        </table:table-row>
        <table:table-row table:style-name="ro1" table:number-rows-repeated="104853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8.5pt" draw:shadow-offset-y="8.5pt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56.69pt" fo:margin-bottom="0pt" fo:margin-left="36.85pt" fo:margin-right="36.85pt" style:print-page-order="ttb" style:first-page-number="continue" style:scale-to="65%" style:table-centering="vertic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56.69pt" fo:margin-left="0pt" fo:margin-right="0pt" fo:margin-top="46.69pt"/>
      </style:footer-style>
    </style:page-layout>
    <style:page-layout style:name="Mpm4">
      <style:page-layout-properties fo:page-width="595.3pt" fo:page-height="841.89pt" style:num-format="1" style:print-orientation="portrait" fo:margin-top="56.69pt" fo:margin-bottom="56.69pt" fo:margin-left="36.85pt" fo:margin-right="36.85pt" style:print-page-order="ttb" style:first-page-number="continue" style:scale-to="65%" style:table-centering="vertic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5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0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Apresentação_20_do_20_Manual" style:display-name="PageStyle_Apresentação do Manual" style:page-layout-name="Mpm3">
      <style:header style:display="false"/>
      <style:header-left style:display="false"/>
      <style:footer>
        <style:region-right>
          <text:p><text:span text:style-name="MT1"><text:page-number>1</text:page-number></text:span></text:p>
        </style:region-right>
      </style:footer>
      <style:footer-left style:display="false"/>
    </style:master-page>
    <style:master-page style:name="PageStyle_5f_Sumário" style:display-name="PageStyle_Sumári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Matrículas_20_" style:display-name="PageStyle_Matrículas 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Lista_20_de_20_espera" style:display-name="PageStyle_Lista de espera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lunos_20__28_Educação_29_" style:display-name="PageStyle_Alunos (Educação)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Servidor_20__28_Educação_29_" style:display-name="PageStyle_Servidor (Educação)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nscrição_20_para_20_matrícula" style:display-name="PageStyle_Inscrição para matrícula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Material_28_Biblioteca_29_" style:display-name="PageStyle_Material(Biblioteca)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iliação_20__28_Educação_29_" style:display-name="PageStyle_Filiação (Educação)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iliação_20_Aluno_20__28_Educação_29_" style:display-name="PageStyle_Filiação Aluno (Educação)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0" meta:cell-count="1842" meta:object-count="20"/>
    <meta:generator>LibreOfficeDev/6.0.5.2$Linux_X86_64 LibreOffice_project/</meta:generator>
  </office:meta>
</office:document-meta>
</file>